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veenseweg 47-3 1075V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met een dakluik, alsmede het plaatsen van een warmtepomp, een airco-installatie en zonnepanelen</text:p>
            <text:p text:style-name="common-al">Zaakadres: Amstelveenseweg 47-3 1075VT Amsterdam</text:p>
            <text:p text:style-name="common-al">Datum ontvangst: 21-05-2026</text:p>
            <text:p text:style-name="common-al">Zaaknummer: Z2026-022324</text:p>
            <text:p text:style-name="common-al">DSO-nummer: 20260521005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36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6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6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324</meta:user-defined>
    <meta:user-defined meta:name="DCTERMS.abstract">realiseren van een dakterras met een dakluik, alsmede het plaatsen van een warmtepomp, een airco-installatie en zonnepan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veenseweg 47-3 1075VT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363</meta:user-defined>
    <meta:user-defined meta:name="OVERHEIDop.GmbID/DC.identifier">gmb-2026-360363</meta:user-defined>
    <meta:user-defined meta:name="OVERHEIDop.versieInformatie"/>
  </office:meta>
</office:document-meta>
</file>