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ergunning nabij Willibrordusweg 1, 6917AM Spijk het innemen van een standplaats op dinsdag van 16:00 tot 19: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een besluit genomen op de aanvraag met zaaknummer Z2026-00001638 voor een vergunning voor het innemen van een standplaats op dinsdag van 16:00 tot 19:00 uur nabij Willibrordusweg 1, 6917AM Spijk. De aanvraag is verleend.</text:p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4 septem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6035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5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5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1638</meta:user-defined>
    <dc:language>nl</dc:language>
    <meta:user-defined meta:name="OVERHEIDop.locatietype/OVERHEIDop.gebiedsmarkering">Punt</meta:user-defined>
    <meta:user-defined meta:name="DC.title">Kennisgeving besluit op aanvraag vergunning nabij Willibrordusweg 1, 6917AM Spijk het innemen van een standplaats op dinsdag van 16:00 tot 19:00 uu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359</meta:user-defined>
    <meta:user-defined meta:name="OVERHEIDop.GmbID/DC.identifier">gmb-2026-360359</meta:user-defined>
    <meta:user-defined meta:name="OVERHEIDop.versieInformatie"/>
  </office:meta>
</office:document-meta>
</file>