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jdelijke verkeersmaatregel in verband met het houden van Pleinfeest Moergestel van 15 tot en met 17 augustus 2026 in Moerges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In verband met het houden van Pleinfeest Moergestel zijn de onderstaande tijdelijke verkeermaatregelen van toepassing:</text:p>
            <text:p text:style-name="common-al"> - Afsluiting van het St. Jansplein. </text:p>
            <text:p text:style-name="common-al">In de periode vanaf zaterdag 15 augustus 2026 08.00 uur tot en met maandag 17 augustus 2026 16.00 uur (dit in inclusief de opbouw- en afbreekwerkzaamheden). </text:p>
            <text:p text:style-name="common-al">- Afsluiting van de Raadhuisstraat (vanuit de Kerkstraat/Rootven gezien net na de aansluiting naar het parkeerterrein gelegen tussen de huisnummers 7 en 9 en de aansluiting met de Kloosterlaan).</text:p>
            <text:p text:style-name="common-al"> Op zondag 16 augustus van 08.00 uur tot en met 01.00 uur. </text:p>
            <text:p text:style-name="common-al">- Afsluiting van de Kloosterlaan (na de aansluiting met het Hogeweydepad), de Raadhuisstraat (na de aansluiting met de Herengoedstraat) en de Postelstraat (na de aansluiting met de Postelstraat/Bosstraat). </text:p>
            <text:p text:style-name="common-al">Op zondag 16 augustus vanaf 11:00 uur tot en met 01:00 uur. </text:p>
            <text:p text:style-name="common-al">Omleidingsroute: </text:p>
            <text:p text:style-name="common-al">Op zondag 16 augustus wordt van 08:00 uur tot 01:00 uur een omleidingsroute ingesteld via de onderliggende wegen: </text:p>
            <text:p text:style-name="common-al">- Schoolstraat </text:p>
            <text:p text:style-name="common-al">– Akkerweg</text:p>
            <text:p text:style-name="common-al"> – Waterhoefstraat</text:p>
            <text:p text:style-name="common-al"> – Stokske </text:p>
            <text:p text:style-name="common-al">– Heiligenboom en vice versa. 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isterwijk</text:p>
            </table:table-cell>
            <table:table-cell office:value-type="string" table:style-name="header.C">
              <text:p text:style-name="headerright"><text:span text:style-name="nr">Nr. 360358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35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35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Oisterwijk</meta:user-defined>
    <meta:user-defined meta:name="OVERHEID.Informatietype/DC.type">officiële publicatie</meta:user-defined>
    <meta:user-defined meta:name="OVERHEID.Gemeente/DCTERMS.publisher">Oisterwijk</meta:user-defined>
    <meta:user-defined meta:name="OVERHEID.Gemeente/OVERHEID.authority">Oisterwijk</meta:user-defined>
    <meta:user-defined meta:name="OVERHEID.TaxonomieBeleidsagendaDecentraal/OVERHEID.category">Verkeer | Organisatie en beleid</meta:user-defined>
    <meta:user-defined meta:name="OVERHEIDop.Rubriek/DC.type">andere melding</meta:user-defined>
    <dc:language>nl</dc:language>
    <meta:user-defined meta:name="OVERHEIDop.locatietype/OVERHEIDop.gebiedsmarkering">Woonplaats</meta:user-defined>
    <meta:user-defined meta:name="DC.title">Tijdelijke verkeersmaatregel in verband met het houden van Pleinfeest Moergestel van 15 tot en met 17 augustus 2026 in Moergestel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0358</meta:user-defined>
    <meta:user-defined meta:name="OVERHEIDop.GmbID/DC.identifier">gmb-2026-360358</meta:user-defined>
    <meta:user-defined meta:name="OVERHEIDop.versieInformatie"/>
  </office:meta>
</office:document-meta>
</file>