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159493260i2c84b6a6-8919-4d01-bc3a-3cd6e5f0e6db.png" manifest:media-type="image/x-eps"/>
  <manifest:file-entry manifest:full-path="Pictures/Picture1935448405i4b3ac60e-eb8a-426a-8f46-24929ff13214.png" manifest:media-type="image/x-eps"/>
  <manifest:file-entry manifest:full-path="Pictures/Picture1552401174ic40e8869-9e51-4671-86c2-eca65f4f2f51.png" manifest:media-type="image/x-eps"/>
  <manifest:file-entry manifest:full-path="Pictures/Picture1647592379i8d26a163-f2f9-4df6-9b8d-52e885d7e405.png" manifest:media-type="image/x-eps"/>
  <manifest:file-entry manifest:full-path="Pictures/Picture124276619ib5afb614-1d76-412d-9f21-0bde3b76c41b.png" manifest:media-type="image/x-eps"/>
  <manifest:file-entry manifest:full-path="Pictures/Picture726162564i5b88d754-090b-4e99-82d0-c0083fee2efb.png" manifest:media-type="image/x-eps"/>
  <manifest:file-entry manifest:full-path="Pictures/Picture1725472765i62448bcc-5f9d-42f6-9d98-66bf957c680e.png" manifest:media-type="image/x-eps"/>
  <manifest:file-entry manifest:full-path="Pictures/Picture386993141i4cbb0013-d41f-466e-bbbf-e688616ff9cb.png" manifest:media-type="image/x-eps"/>
  <manifest:file-entry manifest:full-path="Pictures/Picture1254118076i92f3c326-6490-4163-9f95-888ee4058b3b.png" manifest:media-type="image/x-eps"/>
  <manifest:file-entry manifest:full-path="Pictures/Picture889400302i2fd34364-ad76-432c-a05c-26fe908fb6fb.png" manifest:media-type="image/x-eps"/>
  <manifest:file-entry manifest:full-path="Pictures/Picture1971038931iab93fae7-5200-4ede-9567-02bca86b0ec3.png" manifest:media-type="image/x-eps"/>
  <manifest:file-entry manifest:full-path="Pictures/Picture867300755i6557278e-c78c-49b0-97ce-53c1ea3f0d3f.png" manifest:media-type="image/x-eps"/>
  <manifest:file-entry manifest:full-path="Pictures/Picture124644261i3a7dd806-33e7-4146-86a4-aea86aa9c0aa.png" manifest:media-type="image/x-eps"/>
  <manifest:file-entry manifest:full-path="Pictures/Picture710959885i1c4130d3-d3be-4b27-a48e-c51263e8edf2.png" manifest:media-type="image/x-eps"/>
  <manifest:file-entry manifest:full-path="Pictures/Picture1665773313i87c1bd8b-1b82-4eee-b7cf-c52ab3e3312a.png" manifest:media-type="image/x-eps"/>
  <manifest:file-entry manifest:full-path="Pictures/Picture926944131ie39f393e-af83-4764-aa00-abfbef44e84f.png" manifest:media-type="image/x-eps"/>
  <manifest:file-entry manifest:full-path="Pictures/Picture920010856i8dd3560b-645a-4056-995c-99b28f28e7be.png" manifest:media-type="image/x-eps"/>
  <manifest:file-entry manifest:full-path="Pictures/Picture1140164359ib8b60b44-c25c-458e-a0b1-b5b2a0e99d77.png" manifest:media-type="image/x-eps"/>
  <manifest:file-entry manifest:full-path="Pictures/Picture322042364id05d2a73-cd10-4664-a7b4-8d30459d5e5a.png" manifest:media-type="image/x-eps"/>
  <manifest:file-entry manifest:full-path="Pictures/Picture1751793509ia59f5b9a-f3db-4970-8435-faee0ea03c2a.png" manifest:media-type="image/x-eps"/>
  <manifest:file-entry manifest:full-path="Pictures/Picture1826964951i42521cc4-bf20-439f-a719-488911d2be36.png" manifest:media-type="image/x-eps"/>
  <manifest:file-entry manifest:full-path="Pictures/Picture71098473i64b64206-b331-400f-934c-0d0f83e59837.png" manifest:media-type="image/x-eps"/>
  <manifest:file-entry manifest:full-path="Pictures/Picture1219765053id8862781-6fd2-4e47-b8e2-00ab2e64ce75.png" manifest:media-type="image/x-eps"/>
  <manifest:file-entry manifest:full-path="Pictures/Picture263573672i2277d092-c80f-4adb-914a-3b75460698a8.png" manifest:media-type="image/x-eps"/>
  <manifest:file-entry manifest:full-path="Pictures/Picture320166288ib065c475-1b54-4634-93aa-ce5f7a9ef66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meente Amersfoort: het opheffen en aanwijzen van gereserveerde parkeerplaatsen voor deelauto's </text:p>
      <text:section text:name="regeling_id1-3-2" text:style-name="regeling">
        <text:section text:name="aanhef_id1-3-2-1" text:style-name="aanhef">
          <text:section text:name="afkondiging_id1-3-2-1-1" text:style-name="afkondiging">
            <text:p text:style-name="afkondiging_top"/>
            <text:p text:style-name="al">Burgemeester en wethouders,</text:p>
          </text:section>
        </text:section>
        <text:section text:name="regeling-tekst_id1-3-2-2" text:style-name="regeling-tekst">
          <text:section text:name="tekst_id1-3-2-2-1" text:style-name="tekst">
            <text:p text:style-name="common-al">Zaak nr. DIR/SO/561863</text:p>
            <text:p text:style-name="common-al">
            <text:span text:style-name="nadrukvet">INLEIDING </text:span>
          </text:p>
            <text:p text:style-name="common-al">
            <text:span text:style-name="nadrukvet">Bevoegdheid: </text:span>
          </text:p>
            <text:p text:style-name="common-al">Op grond van artikel 18, eerste lid, onder d, van de Wegenverkeerswet 1994 is het college van burgemeester en wethouders van de gemeente Amersfoort bevoegd dit verkeersbesluit te nemen. Op 21 februari 2024 is deze bevoegdheid in het Bevoegd-hedenbesluit Gemeente Amersfoort 2024 door het college van burgemeester en wethouders gemandateerd aan de afdelingsmanager Stad en Ontwikkeling.</text:p>
            <text:p text:style-name="common-al"/>
            <text:p text:style-name="common-al">
            <text:span text:style-name="nadrukvet">OVERWEGINGEN TEN AANZIEN VAN HET BESLUIT </text:span>
          </text:p>
            <text:p text:style-name="common-al">
            <text:span text:style-name="nadrukvet">Besluitverplichting </text:span>
          </text:p>
            <text:p text:style-name="common-al">Op grond van artikel 15 van de Wegenverkeerswet 1994 dient er in de volgende gevallen een verkeersbe-sluit te worden genomen:</text:p>
            <text:p text:style-name="common-al">- De plaatsing of verwijdering van verkeerstekens en onderborden (opgenomen in artikel 12 van het Be-sluit administratieve bepalingen inzake het wegverkeer), voor zover daardoor een gebod of verbod ont-staat of wordt gewijzigd. </text:p>
            <text:p text:style-name="common-al">- 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 </text:p>
            <text:p text:style-name="common-al"/>
            <text:p text:style-name="common-al">
            <text:span text:style-name="nadrukvet">Procedure </text:span>
          </text:p>
            <text:p text:style-name="common-al">Conform artikel 24 van het Besluit administratieve bepalingen inzake het wegverkeer is er overleg ge-weest met de politie. </text:p>
            <text:p text:style-name="common-al"/>
            <text:p text:style-name="common-al">
            <text:span text:style-name="nadrukvet">Motivering </text:span>
          </text:p>
            <text:p text:style-name="common-al">De wegen waar de gereserveerde parkeerplaatsen aan liggen, zijn wegen als bedoeld in artikel 1, lid 1 onder b van de Wegenverkeerswet 1994 en zijn gelegen binnen de bebouwde kom van Amersfoort. De ge-meente Amersfoort is, overeenkomstig het bepaalde in artikel 18, lid 1 onder d, wegbeheerder. De ge-meentelijke wegencategorisering van Amersfoort sluit aan op de categorisering zoals bedoeld in het lan-delijke beleid Duurzaam Veilig Weg- verkeer. De betreffende wegen zijn gecategoriseerd als erftoegangs-weg. Op een erftoegangsweg is de verkeersfunctie ondergeschikt aan de verblijfsfunctie. </text:p>
            <text:p text:style-name="common-al"/>
            <text:p text:style-name="common-al">De gemeente Amersfoort wil in het kader van haar beleid op het terrein van verkeer &amp; vervoer en van mi-lieu een bijdrage leveren aan de reductie van de groeiende automobiliteit ter bevordering van de leef-baarheid en bereikbaarheid. Dit is beschreven in het Omgevingsprogramma Mobiliteit. Deze doestelling kan worden bereikt door een combinatie van maatregelen, waaronder stimulering van openbaar vervoer, variabiliteit van autokosten en vervoersmanagement. Gedeeld autogebruik wordt gezien als één van de middelen om reductie van de groei van het autobezit te realiseren. Hiermee wordt onder andere ver-staan dat structurele afspraken tussen commerciële aanbieders en particulieren voor de beschikbaarheid van een huurauto worden gemaakt om een bewust en selectief autogebruik te bevorderen. Het succes van deze vorm van gedeeld autogebruik is vooral in de gebieden met een hoge parkeerdruk sterk afhan-kelijk van de beschikbaarheid van een vaste parkeerplaats waar de deelauto kan worden opgehaald en teruggebracht. </text:p>
            <text:p text:style-name="common-al"/>
            <text:p text:style-name="common-al">De aanbieders van deelauto’s Greenwheels en MyWheels hebben een verzoek gedaan voor een nieuwe lo-caties voor gereserveerde parkeerplaatsen voor een deelauto.</text:p>
            <text:p text:style-name="common-al"/>
            <text:p text:style-name="common-al">Het gaat om de volgende nieuwe locaties voor Greenwheels:</text:p>
            <text:p text:style-name="common-al">1. Disketteweg op het parkeerterrein voor 2 deelauto's; </text:p>
            <text:p text:style-name="common-al">2. Robert Kochstraat t.h.v. nummer 4;</text:p>
            <text:p text:style-name="common-al">3. De Leerbrief (bij de buurthub);</text:p>
            <text:p text:style-name="common-al">4. Columbusweg (bij de buurthub);</text:p>
            <text:p text:style-name="common-al">5. Albatrosstraat t.h.v. nummer 50;</text:p>
            <text:p text:style-name="common-al">6. Begraafplaats Utrechtseweg (bij de buurthub);</text:p>
            <text:p text:style-name="common-al">7. Soesterweg t.h.v. nummer 358;</text:p>
            <text:p text:style-name="common-al">8. Flintplein (bij de buurthub);</text:p>
            <text:p text:style-name="common-al">9. Cruqius t.h.v. nummer 2;</text:p>
            <text:p text:style-name="common-al">10. Azoren t.h.v. nummer 73;</text:p>
            <text:p text:style-name="common-al">11. Wervershoofstraat t.h.v. nummer 151;</text:p>
            <text:p text:style-name="common-al">12. Venlolaan t.h.v. nummer 18;</text:p>
            <text:p text:style-name="common-al">13. Gaastgracht t.h.v. nummer 11;</text:p>
            <text:p text:style-name="common-al">14. Pastorielaan t.h.v. nummer 24.</text:p>
            <text:p text:style-name="common-al">En om de volgende locaties voor MyWheels:</text:p>
            <text:p text:style-name="common-al">1. Meetpuntlaan, t.h.v. Gasthuislaan nummer 47;</text:p>
            <text:p text:style-name="common-al">2. Piet Mondriaanlaan t.h.v. nummer 189;</text:p>
            <text:p text:style-name="common-al">3. Lageweg t.h.v. nummer 12;</text:p>
            <text:p text:style-name="common-al">4. Merwedestraat;</text:p>
            <text:p text:style-name="common-al">5. Berkelstraat Dollardstraat;</text:p>
            <text:p text:style-name="common-al">6. Chrysantstraat;</text:p>
            <text:p text:style-name="common-al">7. Isseltseveld;</text:p>
            <text:p text:style-name="common-al">8. Noordewierweg t.h.v. nummer 186;</text:p>
            <text:p text:style-name="common-al">9. Boogschutter t.h.v. nummer 14A;</text:p>
            <text:p text:style-name="common-al">10. Lijsterstraat t.h.v. nummer 21;</text:p>
            <text:p text:style-name="common-al">11. Wulpstraat t.h.v. nummer 3.</text:p>
            <text:p text:style-name="common-al"/>
            <text:p text:style-name="common-al">En het gaat om de volgende op te heffen van locaties voor Greenwheels/MyWheels:</text:p>
            <text:p text:style-name="common-al">1. Roelofsstraat t.h.v. Gasthuislaan nummer 44C (MyWheels)</text:p>
            <text:p text:style-name="common-al">2. Piet Mondriaanlaan t.h.v. nummer 313 (MyWheels)</text:p>
            <text:p text:style-name="common-al">3. Lageweg t.h.v. nummer 63 (MyWheels)</text:p>
            <text:p text:style-name="common-al">4.  Pastorielaan t.h.v. nummer 35 (Greenwheels)</text:p>
            <text:p text:style-name="common-al"/>
            <text:p text:style-name="common-al">Op grond van het BABW kan een parkeergelegenheid gereserveerd worden voor een groep voertuigen waarvoor parkeergelegenheid is bestemd, voor zover de voertuigen als zodanig herkenbaar zijn. Dit ge-bruik is geregeld in artikel 24, lid 1, sub d ten 1e van het RVV 1990, namelijk ‘de bestuurder mag zijn voertuig niet parkeren op een parkeergelegenheid voor zover zijn voertuig niet behoort tot de op het bord of op het onderbord aangegeven voertuigcategorie of groep voertuigen’. Op het onderbord is de aanbieder van de deelauto aangegeven, en de herkenbaarheid van de deelauto's is gewaarborgd door de aangebrachte bedrijfsnamen op de auto's. </text:p>
            <text:p text:style-name="common-al"/>
            <text:p text:style-name="common-al">Gelet op voorgaande overwegingen worden de parkeerplaatsen voor deelauto’s aangewezen. Het aanwij-zen van de parkeerplaats voor een deelauto wordt gerealiseerd door het plaatsen van verkeersbord E08 van bijlage 1 van het RVV1990 met onderbord met de tekst ‘Greenwheels’ of ‘MyWheels'.</text:p>
            <text:p text:style-name="common-al"/>
            <text:p text:style-name="common-al">
            <text:span text:style-name="nadrukvet">Belangenafweging</text:span>
          </text:p>
            <text:p text:style-name="common-al">Gelet op artikel 2 van de WVW 1994 strekken de hiervoor genoemde verkeersmaatregelen tot het in stand houden van de weg en het waarborgen van de bruikbaarheid daarvan en het bevorderen van een doelmatig of zuinig energiegebruik. Het zoveel mogelijk waarborgen van de vrijheid van het verkeer komt in het geding met het uitvoeren van de verkeersmaatregelen. Het in stand houden van de weg en het waarborgen van de bruikbaarheid daarvan en het bevorderen van een doelmatig of zuinig energiegebruik wordt van groter belang geacht dan het waarborgen van de vrijheid van het verkeer. Het treffen van genoemde verkeersmaatregelen is een normale maatschappelijke ontwikkeling waarmee iedereen kan worden geconfronteerd en waarvan de nadelige gevolgen in beginsel voor rekening van betrokkenen behoren te blijven. De in dit verkeersbesluit genoemde maatregelen leiden niet tot een toename van de geluidsbelasting afkomstig van het wegverkeerslawaai, zoals bedoeld in artikel 21a van het BABW, op geluidsgevoelige gebouwen.</text:p>
            <text:p text:style-name="common-al">In beginsel kan een gereserveerde parkeerplaats voor een deelauto leiden tot een kleine verhoging van de parkeerdruk. Een deelauto zorgt echter na enige tijd voor een per saldo lagere parkeerdruk, omdat door de beschikbaarheid van een deelauto het privéautobezit afneemt. Dat maakt dat het toch wenselijk is om ook in buurten met een hoge parkeerdruk, juist een deelauto aan te laten bieden. </text:p>
            <text:p text:style-name="common-al"/>
            <text:p text:style-name="common-al">
            <text:span text:style-name="nadrukvet">Advies politie</text:span>
          </text:p>
            <text:p text:style-name="common-al">De gemandateerde Verkeersspecialist van de politie Midden-Nederland heeft geadviseerd over het voor-genomen verkeersbesluit, en heeft daarbij aangeven dat deze instemt met de maatregel. </text:p>
            <text:p text:style-name="common-al"/>
            <text:p text:style-name="common-al">
            <text:span text:style-name="nadrukvet">BESLUIT</text:span>
          </text:p>
            <text:p text:style-name="common-al">Op grond van voorgaande overwegingen is de gemeente tot het besluit gekomen om: </text:p>
            <text:p text:style-name="common-al">1.  door middel van het plaatsen van het verkeersbord E8 van bijlage 1 van het RVV 1990 met een  onderbord met de tekst ‘Greenwheels’ op de volgende locaties een parkeerplaats te reserveren  voor een deelauto van Greenwheels:</text:p>
            <text:p text:style-name="common-al">1. Disketteweg op het parkeerterrein voor 2 deelauto's;</text:p>
            <text:p text:style-name="common-al">2. Robert Kochstraat t.h.v. nummer 4;</text:p>
            <text:p text:style-name="common-al">3. De Leerbrief (bij de buurthub);</text:p>
            <text:p text:style-name="common-al">4. Columbusweg (bij de buurthub);</text:p>
            <text:p text:style-name="common-al">5. Albatrosstraat t.h.v. nummer 50;</text:p>
            <text:p text:style-name="common-al">6. Begraafplaats Utrechtseweg (bij de buurthub);</text:p>
            <text:p text:style-name="common-al">7. Soesterweg t.h.v. nummer 358;</text:p>
            <text:p text:style-name="common-al">8. Flintplein (bij de buurthub);</text:p>
            <text:p text:style-name="common-al">9. Cruqius t.h.v. nummer 2;</text:p>
            <text:p text:style-name="common-al">10. Azoren t.h.v. nummer 73;</text:p>
            <text:p text:style-name="common-al">11. Wervershoofstraat t.h.v. nummer 151;</text:p>
            <text:p text:style-name="common-al">12. Venlolaan t.h.v. nummer 18;</text:p>
            <text:p text:style-name="common-al">13. Gaastgracht t.h.v. nummer 11;</text:p>
            <text:p text:style-name="common-al">14. Pastorielaan t.h.v. nummer 24.</text:p>
            <text:p text:style-name="common-al">2.  door middel van het plaatsen van het verkeersbord E8 van bijlage 1 van het RVV 1990 met een onderbord met de tekst ‘MyWheels’ op de volgende locaties een parkeerplaats te reserveren voor een deelauto van MyWheels: </text:p>
            <text:p text:style-name="common-al">1. Meetpuntlaan, t.h.v. Gasthuislaan nummer 47;</text:p>
            <text:p text:style-name="common-al">2. Piet Mondriaanlaan t.h.v. nummer 189;</text:p>
            <text:p text:style-name="common-al">3. Lageweg t.h.v. nummer 12;</text:p>
            <text:p text:style-name="common-al">4. Merwedestraat;</text:p>
            <text:p text:style-name="common-al">5. Berkelstraat Dollardstraat;</text:p>
            <text:p text:style-name="common-al">6. Chrysantstraat;</text:p>
            <text:p text:style-name="common-al">7. Isseltseveld;</text:p>
            <text:p text:style-name="common-al">8. Noordewierweg t.h.v. nummer 186;</text:p>
            <text:p text:style-name="common-al">9. Boogschutter t.h.v. nummer 14A;</text:p>
            <text:p text:style-name="common-al">10. Lijsterstraat t.h.v. nummer 21;</text:p>
            <text:p text:style-name="common-al">11. Wulpstraat t.h.v. nummer 3.</text:p>
            <text:p text:style-name="common-al">Een en ander overeenkomstig de situatieschetsen in de bijlage. </text:p>
            <text:p text:style-name="common-al"/>
            <text:p text:style-name="common-al">
            <text:span text:style-name="nadrukvet">Inwerkingtreding</text:span>
          </text:p>
            <text:p text:style-name="common-al">Dit verkeersbesluit treedt in werking met ingang van de dag, nadat een termijn van zes weken na de dag waarop het besluit is bekend gemaakt, is verstreken. </text:p>
            <text:p text:style-name="common-al"/>
            <text:p text:style-name="common-al">
            <text:span text:style-name="nadrukvet">Communicatie</text:span>
          </text:p>
            <text:p text:style-name="common-al">Dit verkeersbesluit wordt gepubliceerd in het Gemeenteblad. </text:p>
            <text:p text:style-name="common-al"/>
            <text:p text:style-name="common-al">Burgemeester en wethouders van Amersfoort,</text:p>
            <text:p text:style-name="common-al">Namens dezen,</text:p>
            <text:p text:style-name="common-al">J.W. Boelhouwers</text:p>
            <text:p text:style-name="common-al">Afdelingsmanager Stad en Ontwikkeling</text:p>
            <text:p text:style-name="common-al">Amersfoort, 27-07-2026</text:p>
            <text:p text:style-name="common-al"/>
            <text:p text:style-name="common-al">Iedere belanghebbende die door dit besluit rechtstreeks in zijn belang is getroffen, kan ingevolge van het bepaalde in de Algemene Wet Bestuursrecht (Awb) na bekendmaking hiervan binnen zes weken een gemo-tiveerd bezwaarschrift hiertegen indienen bij het college van burgemeester en wethouders,</text:p>
            <text:p text:style-name="common-al">Postbus 4000, 3800 EA  Amersfoort. Het bezwaarschrift moet op grond van artikel 6:5 van de Algemene Wet Bestuursrecht zijn ondertekend en zijn gedateerd en ten minste uw naam en adres vermelden, een omschrijving van dit besluit en de gronden van het bezwaar. Burgemeester en wethouders verzoeken u in het bezwaarschrift een telefoonnummer te vermelden waarop u overdag bereikbaar bent. Informatie hierover vindt u op de site www.amersfoort.nl/bezwaar.</text:p>
            <text:p text:style-name="common-al">
            <text:span text:style-name="nadrukvet">Situatieschetsen Greenwheels</text:span>
          </text:p>
            <text:p text:style-name="common-al"/>
            <text:p text:style-name="common-al"/>
            <text:p text:style-name="common-al">1.  Disketteweg</text:p>
            <text:p text:style-name="common-al">
            <draw:frame><draw:text-box><text:section text:name="plaatje_id1-3-2-2-1-116-1" text:style-name="plaatje">
              <text:p text:style-name="illustratie_id1-3-2-2-1-116-1-1"><draw:frame draw:style-name="illustratie_id1-3-2-2-1-116-1-1" text:anchor-type="paragraph" svg:width="106.89999999999999mm" svg:height="82.30000000000001mm"><draw:image xlink:href="Pictures/Picture1159493260i2c84b6a6-8919-4d01-bc3a-3cd6e5f0e6db.png" xlink:type="simple"/></draw:frame></text:p>
            </text:section></draw:text-box></draw:frame>
          </text:p>
            <text:p text:style-name="common-al">   2. Robert Kochstraat t.h.v. nummer 4 </text:p>
            <text:p text:style-name="common-al">
            <draw:frame><draw:text-box><text:section text:name="plaatje_id1-3-2-2-1-118-1" text:style-name="plaatje">
              <text:p text:style-name="illustratie_id1-3-2-2-1-118-1-1"><draw:frame draw:style-name="illustratie_id1-3-2-2-1-118-1-1" text:anchor-type="paragraph" svg:width="109.5mm" svg:height="98.5mm"><draw:image xlink:href="Pictures/Picture1935448405i4b3ac60e-eb8a-426a-8f46-24929ff13214.png" xlink:type="simple"/></draw:frame></text:p>
            </text:section></draw:text-box></draw:frame>
          </text:p>
            <text:p text:style-name="common-al"> 3. De Leerbrief (bij de buurthub) </text:p>
            <text:p text:style-name="common-al">
            <draw:frame><draw:text-box><text:section text:name="plaatje_id1-3-2-2-1-120-1" text:style-name="plaatje">
              <text:p text:style-name="illustratie_id1-3-2-2-1-120-1-1"><draw:frame draw:style-name="illustratie_id1-3-2-2-1-120-1-1" text:anchor-type="paragraph" svg:width="109mm" svg:height="118.9mm"><draw:image xlink:href="Pictures/Picture1552401174ic40e8869-9e51-4671-86c2-eca65f4f2f51.png" xlink:type="simple"/></draw:frame></text:p>
            </text:section></draw:text-box></draw:frame>
          </text:p>
            <text:p text:style-name="common-al">4. Columbusweg (bij de buurthub) </text:p>
            <text:p text:style-name="common-al">
            <draw:frame><draw:text-box><text:section text:name="plaatje_id1-3-2-2-1-122-1" text:style-name="plaatje">
              <text:p text:style-name="illustratie_id1-3-2-2-1-122-1-1"><draw:frame draw:style-name="illustratie_id1-3-2-2-1-122-1-1" text:anchor-type="paragraph" svg:width="106.4mm" svg:height="99.5mm"><draw:image xlink:href="Pictures/Picture1647592379i8d26a163-f2f9-4df6-9b8d-52e885d7e405.png" xlink:type="simple"/></draw:frame></text:p>
            </text:section></draw:text-box></draw:frame>
          </text:p>
            <text:p text:style-name="common-al">5. Albatrosstraat t.h.v. nummer 50 <draw:frame><draw:text-box><text:section text:name="plaatje_id1-3-2-2-1-123-1" text:style-name="plaatje"><text:p text:style-name="illustratie_id1-3-2-2-1-123-1-1"><draw:frame draw:style-name="illustratie_id1-3-2-2-1-123-1-1" text:anchor-type="paragraph" svg:width="106.5mm" svg:height="88.2mm"><draw:image xlink:href="Pictures/Picture124276619ib5afb614-1d76-412d-9f21-0bde3b76c41b.png" xlink:type="simple"/></draw:frame></text:p></text:section></draw:text-box></draw:frame></text:p>
            <text:p text:style-name="common-al">6. Begraafplaats Utrechtseweg (bij de buurthub) </text:p>
            <text:p text:style-name="common-al">
            <draw:frame><draw:text-box><text:section text:name="plaatje_id1-3-2-2-1-125-1" text:style-name="plaatje">
              <text:p text:style-name="illustratie_id1-3-2-2-1-125-1-1"><draw:frame draw:style-name="illustratie_id1-3-2-2-1-125-1-1" text:anchor-type="paragraph" svg:width="106.89999999999999mm" svg:height="102.69999999999999mm"><draw:image xlink:href="Pictures/Picture726162564i5b88d754-090b-4e99-82d0-c0083fee2efb.png" xlink:type="simple"/></draw:frame></text:p>
            </text:section></draw:text-box></draw:frame>
          </text:p>
            <text:p text:style-name="common-al">7. Soesterweg t.h.v. nummer 358 </text:p>
            <text:p text:style-name="common-al">
            <draw:frame><draw:text-box><text:section text:name="plaatje_id1-3-2-2-1-127-1" text:style-name="plaatje">
              <text:p text:style-name="illustratie_id1-3-2-2-1-127-1-1"><draw:frame draw:style-name="illustratie_id1-3-2-2-1-127-1-1" text:anchor-type="paragraph" svg:width="109.3mm" svg:height="112.2mm"><draw:image xlink:href="Pictures/Picture1725472765i62448bcc-5f9d-42f6-9d98-66bf957c680e.png" xlink:type="simple"/></draw:frame></text:p>
            </text:section></draw:text-box></draw:frame>
          </text:p>
            <text:p text:style-name="common-al">8. Flintplein (bij de buurthub) </text:p>
            <text:p text:style-name="common-al">
            <draw:frame><draw:text-box><text:section text:name="plaatje_id1-3-2-2-1-129-1" text:style-name="plaatje">
              <text:p text:style-name="illustratie_id1-3-2-2-1-129-1-1"><draw:frame draw:style-name="illustratie_id1-3-2-2-1-129-1-1" text:anchor-type="paragraph" svg:width="109.3mm" svg:height="118mm"><draw:image xlink:href="Pictures/Picture386993141i4cbb0013-d41f-466e-bbbf-e688616ff9cb.png" xlink:type="simple"/></draw:frame></text:p>
            </text:section></draw:text-box></draw:frame>
          </text:p>
            <text:p text:style-name="common-al">9. Cruqius t.h.v. nummer 2 </text:p>
            <text:p text:style-name="common-al">
            <draw:frame><draw:text-box><text:section text:name="plaatje_id1-3-2-2-1-131-1" text:style-name="plaatje">
              <text:p text:style-name="illustratie_id1-3-2-2-1-131-1-1"><draw:frame draw:style-name="illustratie_id1-3-2-2-1-131-1-1" text:anchor-type="paragraph" svg:width="96.30000000000001mm" svg:height="92.30000000000001mm"><draw:image xlink:href="Pictures/Picture1254118076i92f3c326-6490-4163-9f95-888ee4058b3b.png" xlink:type="simple"/></draw:frame></text:p>
            </text:section></draw:text-box></draw:frame>
          </text:p>
            <text:p text:style-name="common-al">10. Azoren t.h.v. nummer 73 </text:p>
            <text:p text:style-name="common-al">
            <draw:frame><draw:text-box><text:section text:name="plaatje_id1-3-2-2-1-133-1" text:style-name="plaatje">
              <text:p text:style-name="illustratie_id1-3-2-2-1-133-1-1"><draw:frame draw:style-name="illustratie_id1-3-2-2-1-133-1-1" text:anchor-type="paragraph" svg:width="108.5mm" svg:height="98.4mm"><draw:image xlink:href="Pictures/Picture889400302i2fd34364-ad76-432c-a05c-26fe908fb6fb.png" xlink:type="simple"/></draw:frame></text:p>
            </text:section></draw:text-box></draw:frame>
          </text:p>
            <text:p text:style-name="common-al">11. Wervershoofstraat t.h.v. nummer 151 </text:p>
            <text:p text:style-name="common-al">
            <draw:frame><draw:text-box><text:section text:name="plaatje_id1-3-2-2-1-135-1" text:style-name="plaatje">
              <text:p text:style-name="illustratie_id1-3-2-2-1-135-1-1"><draw:frame draw:style-name="illustratie_id1-3-2-2-1-135-1-1" text:anchor-type="paragraph" svg:width="110.9mm" svg:height="107.5mm"><draw:image xlink:href="Pictures/Picture1971038931iab93fae7-5200-4ede-9567-02bca86b0ec3.png" xlink:type="simple"/></draw:frame></text:p>
            </text:section></draw:text-box></draw:frame>
          </text:p>
            <text:p text:style-name="common-al">12. Venlolaan t.h.v. nummer 18 </text:p>
            <text:p text:style-name="common-al">
            <draw:frame><draw:text-box><text:section text:name="plaatje_id1-3-2-2-1-137-1" text:style-name="plaatje">
              <text:p text:style-name="illustratie_id1-3-2-2-1-137-1-1"><draw:frame draw:style-name="illustratie_id1-3-2-2-1-137-1-1" text:anchor-type="paragraph" svg:width="108.2mm" svg:height="110.3mm"><draw:image xlink:href="Pictures/Picture867300755i6557278e-c78c-49b0-97ce-53c1ea3f0d3f.png" xlink:type="simple"/></draw:frame></text:p>
            </text:section></draw:text-box></draw:frame>
          </text:p>
            <text:p text:style-name="common-al"> 13. Gaastgracht t.h.v. nummer 11 </text:p>
            <text:p text:style-name="common-al">
            <draw:frame><draw:text-box><text:section text:name="plaatje_id1-3-2-2-1-139-1" text:style-name="plaatje">
              <text:p text:style-name="illustratie_id1-3-2-2-1-139-1-1"><draw:frame draw:style-name="illustratie_id1-3-2-2-1-139-1-1" text:anchor-type="paragraph" svg:width="110.3mm" svg:height="115.1mm"><draw:image xlink:href="Pictures/Picture124644261i3a7dd806-33e7-4146-86a4-aea86aa9c0aa.png" xlink:type="simple"/></draw:frame></text:p>
            </text:section></draw:text-box></draw:frame>
          </text:p>
            <text:p text:style-name="common-al">14. Pastorielaan t.h.v. nummer 24</text:p>
            <text:p text:style-name="common-al">
            <draw:frame><draw:text-box><text:section text:name="plaatje_id1-3-2-2-1-141-1" text:style-name="plaatje">
              <text:p text:style-name="illustratie_id1-3-2-2-1-141-1-1"><draw:frame draw:style-name="illustratie_id1-3-2-2-1-141-1-1" text:anchor-type="paragraph" svg:width="110.1mm" svg:height="112.30000000000001mm"><draw:image xlink:href="Pictures/Picture710959885i1c4130d3-d3be-4b27-a48e-c51263e8edf2.png" xlink:type="simple"/></draw:frame></text:p>
            </text:section></draw:text-box></draw:frame>
          </text:p>
            <text:p text:style-name="common-al"/>
            <text:p text:style-name="common-al"/>
            <text:p text:style-name="common-al">
            <text:span text:style-name="nadrukvet">Situatieschetsen MyWheels </text:span>
          </text:p>
            <text:p text:style-name="common-al">1. Meetpuntlaan, t.h.v. Gasthuislaan nummer 47  </text:p>
            <text:p text:style-name="common-al">
            <draw:frame><draw:text-box><text:section text:name="plaatje_id1-3-2-2-1-146-1" text:style-name="plaatje">
              <text:p text:style-name="illustratie_id1-3-2-2-1-146-1-1"><draw:frame draw:style-name="illustratie_id1-3-2-2-1-146-1-1" text:anchor-type="paragraph" svg:width="105.3mm" svg:height="107.4mm"><draw:image xlink:href="Pictures/Picture1665773313i87c1bd8b-1b82-4eee-b7cf-c52ab3e3312a.png" xlink:type="simple"/></draw:frame></text:p>
            </text:section></draw:text-box></draw:frame>
          </text:p>
            <text:p text:style-name="common-al">3. Piet Mondriaanlaan t.h.v. nummer 189 </text:p>
            <text:p text:style-name="common-al">
            <draw:frame><draw:text-box><text:section text:name="plaatje_id1-3-2-2-1-148-1" text:style-name="plaatje">
              <text:p text:style-name="illustratie_id1-3-2-2-1-148-1-1"><draw:frame draw:style-name="illustratie_id1-3-2-2-1-148-1-1" text:anchor-type="paragraph" svg:width="107.2mm" svg:height="109.1mm"><draw:image xlink:href="Pictures/Picture926944131ie39f393e-af83-4764-aa00-abfbef44e84f.png" xlink:type="simple"/></draw:frame></text:p>
            </text:section></draw:text-box></draw:frame>
          </text:p>
            <text:p text:style-name="common-al">4. Lageweg t.h.v. nummer 12</text:p>
            <text:p text:style-name="common-al">
            <draw:frame><draw:text-box><text:section text:name="plaatje_id1-3-2-2-1-150-1" text:style-name="plaatje">
              <text:p text:style-name="illustratie_id1-3-2-2-1-150-1-1"><draw:frame draw:style-name="illustratie_id1-3-2-2-1-150-1-1" text:anchor-type="paragraph" svg:width="111.7mm" svg:height="88.9mm"><draw:image xlink:href="Pictures/Picture920010856i8dd3560b-645a-4056-995c-99b28f28e7be.png" xlink:type="simple"/></draw:frame></text:p>
            </text:section></draw:text-box></draw:frame>
          </text:p>
            <text:p text:style-name="common-al">5. Merwedestraat </text:p>
            <text:p text:style-name="common-al">
            <draw:frame><draw:text-box><text:section text:name="plaatje_id1-3-2-2-1-152-1" text:style-name="plaatje">
              <text:p text:style-name="illustratie_id1-3-2-2-1-152-1-1"><draw:frame draw:style-name="illustratie_id1-3-2-2-1-152-1-1" text:anchor-type="paragraph" svg:width="110.3mm" svg:height="105.3mm"><draw:image xlink:href="Pictures/Picture1140164359ib8b60b44-c25c-458e-a0b1-b5b2a0e99d77.png" xlink:type="simple"/></draw:frame></text:p>
            </text:section></draw:text-box></draw:frame>
          </text:p>
            <text:p text:style-name="common-al">6. Berkelstraat - Dollardstraat</text:p>
            <text:p text:style-name="common-al">
            <draw:frame><draw:text-box><text:section text:name="plaatje_id1-3-2-2-1-154-1" text:style-name="plaatje">
              <text:p text:style-name="illustratie_id1-3-2-2-1-154-1-1"><draw:frame draw:style-name="illustratie_id1-3-2-2-1-154-1-1" text:anchor-type="paragraph" svg:width="110.60000000000001mm" svg:height="110.60000000000001mm"><draw:image xlink:href="Pictures/Picture322042364id05d2a73-cd10-4664-a7b4-8d30459d5e5a.png" xlink:type="simple"/></draw:frame></text:p>
            </text:section></draw:text-box></draw:frame>
          </text:p>
            <text:p text:style-name="common-al">7. Chrysantstraat </text:p>
            <text:p text:style-name="common-al">
            <draw:frame><draw:text-box><text:section text:name="plaatje_id1-3-2-2-1-156-1" text:style-name="plaatje">
              <text:p text:style-name="illustratie_id1-3-2-2-1-156-1-1"><draw:frame draw:style-name="illustratie_id1-3-2-2-1-156-1-1" text:anchor-type="paragraph" svg:width="120.9mm" svg:height="95.8mm"><draw:image xlink:href="Pictures/Picture1751793509ia59f5b9a-f3db-4970-8435-faee0ea03c2a.png" xlink:type="simple"/></draw:frame></text:p>
            </text:section></draw:text-box></draw:frame>
          </text:p>
            <text:p text:style-name="common-al">8. Isseltseveld</text:p>
            <text:p text:style-name="common-al">
            <draw:frame><draw:text-box><text:section text:name="plaatje_id1-3-2-2-1-158-1" text:style-name="plaatje">
              <text:p text:style-name="illustratie_id1-3-2-2-1-158-1-1"><draw:frame draw:style-name="illustratie_id1-3-2-2-1-158-1-1" text:anchor-type="paragraph" svg:width="109.5mm" svg:height="106.89999999999999mm"><draw:image xlink:href="Pictures/Picture1826964951i42521cc4-bf20-439f-a719-488911d2be36.png" xlink:type="simple"/></draw:frame></text:p>
            </text:section></draw:text-box></draw:frame>
          </text:p>
            <text:p text:style-name="common-al"> 9. Noordewierweg t.h.v. nummer 186</text:p>
            <text:p text:style-name="common-al">
            <draw:frame><draw:text-box><text:section text:name="plaatje_id1-3-2-2-1-160-1" text:style-name="plaatje">
              <text:p text:style-name="illustratie_id1-3-2-2-1-160-1-1"><draw:frame draw:style-name="illustratie_id1-3-2-2-1-160-1-1" text:anchor-type="paragraph" svg:width="107.2mm" svg:height="104.60000000000001mm"><draw:image xlink:href="Pictures/Picture71098473i64b64206-b331-400f-934c-0d0f83e59837.png" xlink:type="simple"/></draw:frame></text:p>
            </text:section></draw:text-box></draw:frame>
          </text:p>
            <text:p text:style-name="common-al"/>
            <text:p text:style-name="common-al"/>
            <text:p text:style-name="common-al">10. Boogschutter t.h.v. nummer 14A </text:p>
            <text:p text:style-name="common-al">
            <draw:frame><draw:text-box><text:section text:name="plaatje_id1-3-2-2-1-164-1" text:style-name="plaatje">
              <text:p text:style-name="illustratie_id1-3-2-2-1-164-1-1"><draw:frame draw:style-name="illustratie_id1-3-2-2-1-164-1-1" text:anchor-type="paragraph" svg:width="111.4mm" svg:height="102.10000000000001mm"><draw:image xlink:href="Pictures/Picture1219765053id8862781-6fd2-4e47-b8e2-00ab2e64ce75.png" xlink:type="simple"/></draw:frame></text:p>
            </text:section></draw:text-box></draw:frame>
          </text:p>
            <text:p text:style-name="common-al">11. Lijsterstraat t.h.v. nummer 25 </text:p>
            <text:p text:style-name="common-al">
            <draw:frame><draw:text-box><text:section text:name="plaatje_id1-3-2-2-1-166-1" text:style-name="plaatje">
              <text:p text:style-name="illustratie_id1-3-2-2-1-166-1-1"><draw:frame draw:style-name="illustratie_id1-3-2-2-1-166-1-1" text:anchor-type="paragraph" svg:width="108.2mm" svg:height="98.4mm"><draw:image xlink:href="Pictures/Picture263573672i2277d092-c80f-4adb-914a-3b75460698a8.png" xlink:type="simple"/></draw:frame></text:p>
            </text:section></draw:text-box></draw:frame>
          </text:p>
            <text:p text:style-name="common-al">12. Wulpstraat t.h.v. nummer 3</text:p>
            <text:p text:style-name="common-al">
            <draw:frame><draw:text-box><text:section text:name="plaatje_id1-3-2-2-1-168-1" text:style-name="plaatje">
              <text:p text:style-name="illustratie_id1-3-2-2-1-168-1-1"><draw:frame draw:style-name="illustratie_id1-3-2-2-1-168-1-1" text:anchor-type="paragraph" svg:width="104.3mm" svg:height="107.8mm"><draw:image xlink:href="Pictures/Picture320166288ib065c475-1b54-4634-93aa-ce5f7a9ef669.png" xlink:type="simple"/></draw:frame></text:p>
            </text:section></draw:text-box></draw:frame>
          </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16-1-1" style:parent-style-name="Standard">
      <style:paragraph-properties style:line-spacing="0mm" style:text-autospace="none" ofo:line-height="0.001cm"/>
    </style:style>
    <style:style style:family="graphic" style:name="illustratie_id1-3-2-2-1-116-1-1" style:parent-style-name="Standard">
      <style:graphic-properties style:horizontal-pos="left" style:horizontal-rel="paragraph" style:vertical-pos="top" style:vertical-rel="paragraph" style:wrap="none" ofo:margin-right="3mm"/>
    </style:style>
    <style:style style:family="paragraph" style:name="illustratie_id1-3-2-2-1-118-1-1" style:parent-style-name="Standard">
      <style:paragraph-properties style:line-spacing="0mm" style:text-autospace="none" ofo:line-height="0.001cm"/>
    </style:style>
    <style:style style:family="graphic" style:name="illustratie_id1-3-2-2-1-118-1-1" style:parent-style-name="Standard">
      <style:graphic-properties style:horizontal-pos="left" style:horizontal-rel="paragraph" style:vertical-pos="top" style:vertical-rel="paragraph" style:wrap="none" ofo:margin-right="3mm"/>
    </style:style>
    <style:style style:family="paragraph" style:name="illustratie_id1-3-2-2-1-120-1-1" style:parent-style-name="Standard">
      <style:paragraph-properties style:line-spacing="0mm" style:text-autospace="none" ofo:line-height="0.001cm"/>
    </style:style>
    <style:style style:family="graphic" style:name="illustratie_id1-3-2-2-1-120-1-1" style:parent-style-name="Standard">
      <style:graphic-properties style:horizontal-pos="left" style:horizontal-rel="paragraph" style:vertical-pos="top" style:vertical-rel="paragraph" style:wrap="none" ofo:margin-right="3mm"/>
    </style:style>
    <style:style style:family="paragraph" style:name="illustratie_id1-3-2-2-1-122-1-1" style:parent-style-name="Standard">
      <style:paragraph-properties style:line-spacing="0mm" style:text-autospace="none" ofo:line-height="0.001cm"/>
    </style:style>
    <style:style style:family="graphic" style:name="illustratie_id1-3-2-2-1-122-1-1" style:parent-style-name="Standard">
      <style:graphic-properties style:horizontal-pos="left" style:horizontal-rel="paragraph" style:vertical-pos="top" style:vertical-rel="paragraph" style:wrap="none" ofo:margin-right="3mm"/>
    </style:style>
    <style:style style:family="paragraph" style:name="illustratie_id1-3-2-2-1-123-1-1" style:parent-style-name="Standard">
      <style:paragraph-properties style:line-spacing="0mm" style:text-autospace="none" ofo:line-height="0.001cm"/>
    </style:style>
    <style:style style:family="graphic" style:name="illustratie_id1-3-2-2-1-123-1-1" style:parent-style-name="Standard">
      <style:graphic-properties style:horizontal-pos="left" style:horizontal-rel="paragraph" style:vertical-pos="top" style:vertical-rel="paragraph" style:wrap="none" ofo:margin-right="3mm"/>
    </style:style>
    <style:style style:family="paragraph" style:name="illustratie_id1-3-2-2-1-125-1-1" style:parent-style-name="Standard">
      <style:paragraph-properties style:line-spacing="0mm" style:text-autospace="none" ofo:line-height="0.001cm"/>
    </style:style>
    <style:style style:family="graphic" style:name="illustratie_id1-3-2-2-1-125-1-1" style:parent-style-name="Standard">
      <style:graphic-properties style:horizontal-pos="left" style:horizontal-rel="paragraph" style:vertical-pos="top" style:vertical-rel="paragraph" style:wrap="none" ofo:margin-right="3mm"/>
    </style:style>
    <style:style style:family="paragraph" style:name="illustratie_id1-3-2-2-1-127-1-1" style:parent-style-name="Standard">
      <style:paragraph-properties style:line-spacing="0mm" style:text-autospace="none" ofo:line-height="0.001cm"/>
    </style:style>
    <style:style style:family="graphic" style:name="illustratie_id1-3-2-2-1-127-1-1" style:parent-style-name="Standard">
      <style:graphic-properties style:horizontal-pos="left" style:horizontal-rel="paragraph" style:vertical-pos="top" style:vertical-rel="paragraph" style:wrap="none" ofo:margin-right="3mm"/>
    </style:style>
    <style:style style:family="paragraph" style:name="illustratie_id1-3-2-2-1-129-1-1" style:parent-style-name="Standard">
      <style:paragraph-properties style:line-spacing="0mm" style:text-autospace="none" ofo:line-height="0.001cm"/>
    </style:style>
    <style:style style:family="graphic" style:name="illustratie_id1-3-2-2-1-129-1-1" style:parent-style-name="Standard">
      <style:graphic-properties style:horizontal-pos="left" style:horizontal-rel="paragraph" style:vertical-pos="top" style:vertical-rel="paragraph" style:wrap="none" ofo:margin-right="3mm"/>
    </style:style>
    <style:style style:family="paragraph" style:name="illustratie_id1-3-2-2-1-131-1-1" style:parent-style-name="Standard">
      <style:paragraph-properties style:line-spacing="0mm" style:text-autospace="none" ofo:line-height="0.001cm"/>
    </style:style>
    <style:style style:family="graphic" style:name="illustratie_id1-3-2-2-1-131-1-1" style:parent-style-name="Standard">
      <style:graphic-properties style:horizontal-pos="left" style:horizontal-rel="paragraph" style:vertical-pos="top" style:vertical-rel="paragraph" style:wrap="none" ofo:margin-right="3mm"/>
    </style:style>
    <style:style style:family="paragraph" style:name="illustratie_id1-3-2-2-1-133-1-1" style:parent-style-name="Standard">
      <style:paragraph-properties style:line-spacing="0mm" style:text-autospace="none" ofo:line-height="0.001cm"/>
    </style:style>
    <style:style style:family="graphic" style:name="illustratie_id1-3-2-2-1-133-1-1" style:parent-style-name="Standard">
      <style:graphic-properties style:horizontal-pos="left" style:horizontal-rel="paragraph" style:vertical-pos="top" style:vertical-rel="paragraph" style:wrap="none" ofo:margin-right="3mm"/>
    </style:style>
    <style:style style:family="paragraph" style:name="illustratie_id1-3-2-2-1-135-1-1" style:parent-style-name="Standard">
      <style:paragraph-properties style:line-spacing="0mm" style:text-autospace="none" ofo:line-height="0.001cm"/>
    </style:style>
    <style:style style:family="graphic" style:name="illustratie_id1-3-2-2-1-135-1-1" style:parent-style-name="Standard">
      <style:graphic-properties style:horizontal-pos="left" style:horizontal-rel="paragraph" style:vertical-pos="top" style:vertical-rel="paragraph" style:wrap="none" ofo:margin-right="3mm"/>
    </style:style>
    <style:style style:family="paragraph" style:name="illustratie_id1-3-2-2-1-137-1-1" style:parent-style-name="Standard">
      <style:paragraph-properties style:line-spacing="0mm" style:text-autospace="none" ofo:line-height="0.001cm"/>
    </style:style>
    <style:style style:family="graphic" style:name="illustratie_id1-3-2-2-1-137-1-1" style:parent-style-name="Standard">
      <style:graphic-properties style:horizontal-pos="left" style:horizontal-rel="paragraph" style:vertical-pos="top" style:vertical-rel="paragraph" style:wrap="none" ofo:margin-right="3mm"/>
    </style:style>
    <style:style style:family="paragraph" style:name="illustratie_id1-3-2-2-1-139-1-1" style:parent-style-name="Standard">
      <style:paragraph-properties style:line-spacing="0mm" style:text-autospace="none" ofo:line-height="0.001cm"/>
    </style:style>
    <style:style style:family="graphic" style:name="illustratie_id1-3-2-2-1-139-1-1" style:parent-style-name="Standard">
      <style:graphic-properties style:horizontal-pos="left" style:horizontal-rel="paragraph" style:vertical-pos="top" style:vertical-rel="paragraph" style:wrap="none" ofo:margin-right="3mm"/>
    </style:style>
    <style:style style:family="paragraph" style:name="illustratie_id1-3-2-2-1-141-1-1" style:parent-style-name="Standard">
      <style:paragraph-properties style:line-spacing="0mm" style:text-autospace="none" ofo:line-height="0.001cm"/>
    </style:style>
    <style:style style:family="graphic" style:name="illustratie_id1-3-2-2-1-141-1-1" style:parent-style-name="Standard">
      <style:graphic-properties style:horizontal-pos="left" style:horizontal-rel="paragraph" style:vertical-pos="top" style:vertical-rel="paragraph" style:wrap="none" ofo:margin-right="3mm"/>
    </style:style>
    <style:style style:family="paragraph" style:name="illustratie_id1-3-2-2-1-146-1-1" style:parent-style-name="Standard">
      <style:paragraph-properties style:line-spacing="0mm" style:text-autospace="none" ofo:line-height="0.001cm"/>
    </style:style>
    <style:style style:family="graphic" style:name="illustratie_id1-3-2-2-1-146-1-1" style:parent-style-name="Standard">
      <style:graphic-properties style:horizontal-pos="left" style:horizontal-rel="paragraph" style:vertical-pos="top" style:vertical-rel="paragraph" style:wrap="none" ofo:margin-right="3mm"/>
    </style:style>
    <style:style style:family="paragraph" style:name="illustratie_id1-3-2-2-1-148-1-1" style:parent-style-name="Standard">
      <style:paragraph-properties style:line-spacing="0mm" style:text-autospace="none" ofo:line-height="0.001cm"/>
    </style:style>
    <style:style style:family="graphic" style:name="illustratie_id1-3-2-2-1-148-1-1" style:parent-style-name="Standard">
      <style:graphic-properties style:horizontal-pos="left" style:horizontal-rel="paragraph" style:vertical-pos="top" style:vertical-rel="paragraph" style:wrap="none" ofo:margin-right="3mm"/>
    </style:style>
    <style:style style:family="paragraph" style:name="illustratie_id1-3-2-2-1-150-1-1" style:parent-style-name="Standard">
      <style:paragraph-properties style:line-spacing="0mm" style:text-autospace="none" ofo:line-height="0.001cm"/>
    </style:style>
    <style:style style:family="graphic" style:name="illustratie_id1-3-2-2-1-150-1-1" style:parent-style-name="Standard">
      <style:graphic-properties style:horizontal-pos="left" style:horizontal-rel="paragraph" style:vertical-pos="top" style:vertical-rel="paragraph" style:wrap="none" ofo:margin-right="3mm"/>
    </style:style>
    <style:style style:family="paragraph" style:name="illustratie_id1-3-2-2-1-152-1-1" style:parent-style-name="Standard">
      <style:paragraph-properties style:line-spacing="0mm" style:text-autospace="none" ofo:line-height="0.001cm"/>
    </style:style>
    <style:style style:family="graphic" style:name="illustratie_id1-3-2-2-1-152-1-1" style:parent-style-name="Standard">
      <style:graphic-properties style:horizontal-pos="left" style:horizontal-rel="paragraph" style:vertical-pos="top" style:vertical-rel="paragraph" style:wrap="none" ofo:margin-right="3mm"/>
    </style:style>
    <style:style style:family="paragraph" style:name="illustratie_id1-3-2-2-1-154-1-1" style:parent-style-name="Standard">
      <style:paragraph-properties style:line-spacing="0mm" style:text-autospace="none" ofo:line-height="0.001cm"/>
    </style:style>
    <style:style style:family="graphic" style:name="illustratie_id1-3-2-2-1-154-1-1" style:parent-style-name="Standard">
      <style:graphic-properties style:horizontal-pos="left" style:horizontal-rel="paragraph" style:vertical-pos="top" style:vertical-rel="paragraph" style:wrap="none" ofo:margin-right="3mm"/>
    </style:style>
    <style:style style:family="paragraph" style:name="illustratie_id1-3-2-2-1-156-1-1" style:parent-style-name="Standard">
      <style:paragraph-properties style:line-spacing="0mm" style:text-autospace="none" ofo:line-height="0.001cm"/>
    </style:style>
    <style:style style:family="graphic" style:name="illustratie_id1-3-2-2-1-156-1-1" style:parent-style-name="Standard">
      <style:graphic-properties style:horizontal-pos="left" style:horizontal-rel="paragraph" style:vertical-pos="top" style:vertical-rel="paragraph" style:wrap="none" ofo:margin-right="3mm"/>
    </style:style>
    <style:style style:family="paragraph" style:name="illustratie_id1-3-2-2-1-158-1-1" style:parent-style-name="Standard">
      <style:paragraph-properties style:line-spacing="0mm" style:text-autospace="none" ofo:line-height="0.001cm"/>
    </style:style>
    <style:style style:family="graphic" style:name="illustratie_id1-3-2-2-1-158-1-1" style:parent-style-name="Standard">
      <style:graphic-properties style:horizontal-pos="left" style:horizontal-rel="paragraph" style:vertical-pos="top" style:vertical-rel="paragraph" style:wrap="none" ofo:margin-right="3mm"/>
    </style:style>
    <style:style style:family="paragraph" style:name="illustratie_id1-3-2-2-1-160-1-1" style:parent-style-name="Standard">
      <style:paragraph-properties style:line-spacing="0mm" style:text-autospace="none" ofo:line-height="0.001cm"/>
    </style:style>
    <style:style style:family="graphic" style:name="illustratie_id1-3-2-2-1-160-1-1" style:parent-style-name="Standard">
      <style:graphic-properties style:horizontal-pos="left" style:horizontal-rel="paragraph" style:vertical-pos="top" style:vertical-rel="paragraph" style:wrap="none" ofo:margin-right="3mm"/>
    </style:style>
    <style:style style:family="paragraph" style:name="illustratie_id1-3-2-2-1-164-1-1" style:parent-style-name="Standard">
      <style:paragraph-properties style:line-spacing="0mm" style:text-autospace="none" ofo:line-height="0.001cm"/>
    </style:style>
    <style:style style:family="graphic" style:name="illustratie_id1-3-2-2-1-164-1-1" style:parent-style-name="Standard">
      <style:graphic-properties style:horizontal-pos="left" style:horizontal-rel="paragraph" style:vertical-pos="top" style:vertical-rel="paragraph" style:wrap="none" ofo:margin-right="3mm"/>
    </style:style>
    <style:style style:family="paragraph" style:name="illustratie_id1-3-2-2-1-166-1-1" style:parent-style-name="Standard">
      <style:paragraph-properties style:line-spacing="0mm" style:text-autospace="none" ofo:line-height="0.001cm"/>
    </style:style>
    <style:style style:family="graphic" style:name="illustratie_id1-3-2-2-1-166-1-1" style:parent-style-name="Standard">
      <style:graphic-properties style:horizontal-pos="left" style:horizontal-rel="paragraph" style:vertical-pos="top" style:vertical-rel="paragraph" style:wrap="none" ofo:margin-right="3mm"/>
    </style:style>
    <style:style style:family="paragraph" style:name="illustratie_id1-3-2-2-1-168-1-1" style:parent-style-name="Standard">
      <style:paragraph-properties style:line-spacing="0mm" style:text-autospace="none" ofo:line-height="0.001cm"/>
    </style:style>
    <style:style style:family="graphic" style:name="illustratie_id1-3-2-2-1-16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6034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4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4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ersfoort</meta:user-defined>
    <meta:user-defined meta:name="OVERHEID.Gemeente/OVERHEID.authority">Amersfoort</meta:user-defined>
    <meta:user-defined meta:name="OVERHEID.Informatietype/DC.type">officiële publicatie</meta:user-defined>
    <meta:user-defined meta:name="OVERHEIDop.Rubriek/DC.type">verkeersbesluit of -mededeling</meta:user-defined>
    <meta:user-defined meta:name="OVERHEID.Gemeente/DCTERMS.publisher">Amersfoo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ersfoort - Verkeersbesluit gemeente Amersfoort: het opheffen en aanwijzen van gereserveerde parkeerplaatsen voor deelauto's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DIR/SO/561863</meta:user-defined>
    <meta:user-defined meta:name="DCTERMS.abstract">Verkeersbesluit gemeente Amersfoort: het opheffen en aanwijzen van gereserveerde parkeerplaatsen voor deelauto's</meta:user-defined>
    <meta:user-defined meta:name="OVERHEIDop.verkeersbordcode">E8</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Punt</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keersbesluit gemeente Amersfoort: het opheffen en aanwijzen van gereserveerde parkeerplaatsen voor deelauto's</meta:user-defined>
    <meta:user-defined meta:name="DCTERMS.W3CDTF/DCTERMS.available">2026-07-27</meta:user-defined>
    <meta:user-defined meta:name="DCTERMS.W3CDTF/OVERHEIDop.jaargang">2026</meta:user-defined>
    <meta:user-defined meta:name="OVERHEIDop.publicationIssue">360344</meta:user-defined>
    <meta:user-defined meta:name="OVERHEIDop.GmbID/DC.identifier">gmb-2026-360344</meta:user-defined>
    <meta:user-defined meta:name="OVERHEIDop.versieInformatie"/>
  </office:meta>
</office:document-meta>
</file>