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‘Jachthondenproef’ op 5 september 2026 aan Paarloweg 11 te Sint Odilië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Z2026-00008791 / Verleende ontheffing art. 35 Alcoholwet / Paarloweg 11, 6077NR te Sint Odiliënberg / Roerdalen / bekendgemaakt op 21 juli 2026 / het zonder vergunning verstrekken van zwak-alcoholhoudende drank tijdens het evenement ‘Jachthondenproef’ op 5 september 2026 van 08.00 uur tot uiterlijk 18.00 uur / Activiteit: Alcohol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6032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08791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het evenement ‘Jachthondenproef’ op 5 september 2026 aan Paarloweg 11 te Sint Odiliënbe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329</meta:user-defined>
    <meta:user-defined meta:name="OVERHEIDop.GmbID/DC.identifier">gmb-2026-360329</meta:user-defined>
    <meta:user-defined meta:name="OVERHEIDop.versieInformatie"/>
  </office:meta>
</office:document-meta>
</file>