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rtstraat 19-H 1076T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twee bomen staande in de achtertuin</text:p>
            <text:p text:style-name="common-al">Zaakadres: Sportstraat 19-H 1076TP Amsterdam</text:p>
            <text:p text:style-name="common-al">Datum ontvangst: 12-07-2026</text:p>
            <text:p text:style-name="common-al">Zaaknummer: Z2026-030698</text:p>
            <text:p text:style-name="common-al">DSO-nummer: 20260712000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3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698</meta:user-defined>
    <meta:user-defined meta:name="DCTERMS.abstract">(KAP) kappen van twee bomen staande in de achtertuin</meta:user-defined>
    <dc:language>nl</dc:language>
    <meta:user-defined meta:name="OVERHEIDop.locatietype/OVERHEIDop.gebiedsmarkering">Vlak</meta:user-defined>
    <meta:user-defined meta:name="DC.title">Aanvraag omgevingsvergunning Sportstraat 19-H 1076TP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311</meta:user-defined>
    <meta:user-defined meta:name="OVERHEIDop.GmbID/DC.identifier">gmb-2026-360311</meta:user-defined>
    <meta:user-defined meta:name="OVERHEIDop.versieInformatie"/>
  </office:meta>
</office:document-meta>
</file>