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vernieuwen van een walbeschoeiing, Woelwijk 2A, Tytsjerk (kadastraal Hardegarijp G, 164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vernieuwen van een walbeschoeiing, Woelwijk 2A, Tytsjerk (kadastraal Hardegarijp G, 1647)</text:p>
            <text:p text:style-name="common-al">Zaaknummer: TZ2026-001820</text:p>
            <text:p text:style-name="common-al">Zaakadres: Woelwijk 2A, Tytsjerk (kadastraal Hardegarijp G, 1647)</text:p>
            <text:p text:style-name="common-al">Omschrijving: het vernieuwen van een walbeschoeiing</text:p>
            <text:p text:style-name="common-al">Datum ontvangst: 23-07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6029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820</meta:user-defined>
    <meta:user-defined meta:name="DCTERMS.abstract">het vernieuwen van een walbeschoei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vernieuwen van een walbeschoeiing, Woelwijk 2A, Tytsjerk (kadastraal Hardegarijp G, 1647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0292</meta:user-defined>
    <meta:user-defined meta:name="OVERHEIDop.GmbID/DC.identifier">gmb-2026-360292</meta:user-defined>
    <meta:user-defined meta:name="OVERHEIDop.versieInformatie"/>
  </office:meta>
</office:document-meta>
</file>