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twee spandoeken van 7 augustus t/m 12 september 2026 op de rotonde bij Moeke en de rotonde Arkemheenweg bij industrieterrein De Flier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22 juli 2026 een ontheffing (met kenmerk 2157355) verleend voor een het plaatsen van twee spandoeken van vrijdag 7 augustus 2026 tot en met zaterdag 12 september 2026 op de rotonde bij Moeke en de rotonde Arkemheenweg, industrieterrein de Flier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57355.</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www.nijkerk.eu.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028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8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8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57355</meta:user-defined>
    <dc:language>nl</dc:language>
    <meta:user-defined meta:name="OVERHEIDop.locatietype/OVERHEIDop.gebiedsmarkering">Punt</meta:user-defined>
    <meta:user-defined meta:name="DC.title">Ontheffing voor het plaatsen van twee spandoeken van 7 augustus t/m 12 september 2026 op de rotonde bij Moeke en de rotonde Arkemheenweg bij industrieterrein De Flier te Nijkerk</meta:user-defined>
    <meta:user-defined meta:name="DCTERMS.W3CDTF/DCTERMS.available">2026-07-28</meta:user-defined>
    <meta:user-defined meta:name="DCTERMS.W3CDTF/OVERHEIDop.jaargang">2026</meta:user-defined>
    <meta:user-defined meta:name="OVERHEIDop.publicationIssue">360282</meta:user-defined>
    <meta:user-defined meta:name="OVERHEIDop.GmbID/DC.identifier">gmb-2026-360282</meta:user-defined>
    <meta:user-defined meta:name="OVERHEIDop.versieInformatie"/>
  </office:meta>
</office:document-meta>
</file>