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WoTech Engineering B.V. Kleverskerkseweg 55, 4438 PB Middel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7 juli 2026 hebben wij een melding ontvangen van WoTech Engineering B.V. gelegen aan Kleverskerkseweg 55 in Middelburg.</text:p>
            <text:p text:style-name="common-al"/>
            <text:p text:style-name="common-al">Het gaat om een melding in het kader van het Besluit activiteiten leefomgeving (Bal), over het mechanisch bewerken van rubber, kunststof, papier, karton, textiel, bont, leer, kurk, hout of houtachtig materiaal.</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6155.</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6026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6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6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Besluit activiteiten leefomgeving van WoTech Engineering B.V. Kleverskerkseweg 55, 4438 PB Middelburg.</meta:user-defined>
    <meta:user-defined meta:name="DCTERMS.W3CDTF/DCTERMS.available">2026-07-28</meta:user-defined>
    <meta:user-defined meta:name="DCTERMS.W3CDTF/OVERHEIDop.jaargang">2026</meta:user-defined>
    <meta:user-defined meta:name="OVERHEIDop.externeBijlage">Eindbrief Z2026-00006155|exb-2026-26846</meta:user-defined>
    <meta:user-defined meta:name="OVERHEIDop.externeBijlage">Verzoekpdf Z2026-00006155|exb-2026-26847</meta:user-defined>
    <meta:user-defined meta:name="OVERHEIDop.publicationIssue">360269</meta:user-defined>
    <meta:user-defined meta:name="OVERHEIDop.GmbID/DC.identifier">gmb-2026-360269</meta:user-defined>
    <meta:user-defined meta:name="OVERHEIDop.versieInformatie"/>
  </office:meta>
</office:document-meta>
</file>