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uitgifte van grond voor realisatie transformatorstation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Hollands Kroon</text:span> maakt bekend dat zij voornemens is om percelen grond te verkopen aan <text:span text:style-name="nadrukvet">Liander N.V.</text:span> ten behoeve van de bouw van transformatorstations voor optimalisatie van het elektriciteitsnetwerk binnen de gemeente.</text:p>
            <text:p text:style-name="common-al">
            <text:span text:style-name="nadrukvet">Omschrijving percelen</text:span>
          </text:p>
            <text:p text:style-name="common-al">
            <text:span text:style-name="nadrukvet">
              <text:span text:style-name="nadrukondlijn">Perceel 1</text:span>
            </text:span>
          </text:p>
            <text:p text:style-name="common-al">gelegen aan de: Landbouwstraat 14</text:p>
            <text:p text:style-name="common-al">te: Kreileroord</text:p>
            <text:p text:style-name="common-al">kadastraal bekend als Gemeente: Wieringermeer</text:p>
            <text:p text:style-name="common-al">sectie: I</text:p>
            <text:p text:style-name="common-al">nummer: 2354</text:p>
            <text:p text:style-name="common-al">ter grootte van circa: 37 m2</text:p>
            <text:p text:style-name="common-al">
            <text:span text:style-name="nadrukvet">
              <text:span text:style-name="nadrukondlijn">Perceel 2</text:span>
            </text:span>
          </text:p>
            <text:p text:style-name="common-al">gelegen aan de: Tjaddinxlaan 28 </text:p>
            <text:p text:style-name="common-al">te: ‘t Veld</text:p>
            <text:p text:style-name="common-al">kadastraal bekend als Gemeente: Niedorp</text:p>
            <text:p text:style-name="common-al">sectie: E</text:p>
            <text:p text:style-name="common-al">nummer: 2155</text:p>
            <text:p text:style-name="common-al">ter grootte van circa: 37 m2</text:p>
            <text:p text:style-name="common-al">
            <text:span text:style-name="nadrukvet">
              <text:span text:style-name="nadrukondlijn">Perceel 3</text:span>
            </text:span>
          </text:p>
            <text:p text:style-name="common-al">gelegen aan de: Leijerdijk 13</text:p>
            <text:p text:style-name="common-al">te: Nieuwe Niedorp</text:p>
            <text:p text:style-name="common-al">kadastraal bekend als Gemeente: Niedorp</text:p>
            <text:p text:style-name="common-al">sectie:D</text:p>
            <text:p text:style-name="common-al">nummer: 1128</text:p>
            <text:p text:style-name="common-al">ter grootte van circa: 26 m2</text:p>
            <text:p text:style-name="common-al">
            <text:span text:style-name="nadrukvet">
              <text:span text:style-name="nadrukondlijn">Perceel 4</text:span>
            </text:span>
          </text:p>
            <text:p text:style-name="common-al">gelegen aan de : Dirk Burgerstraat nabij 10 / Sportstraat t/o 3 </text:p>
            <text:p text:style-name="common-al">te : Kolhorn </text:p>
            <text:p text:style-name="common-al">kadastraal bekend als Gemeente : Barsingerhorn </text:p>
            <text:p text:style-name="common-al">sectie : B </text:p>
            <text:p text:style-name="common-al">nummer : 3224 gedeeltelijk </text:p>
            <text:p text:style-name="common-al">ter grootte van circa : 26 m2</text:p>
            <text:p text:style-name="common-al">
            <text:span text:style-name="nadrukvet">
              <text:span text:style-name="nadrukondlijn">Perceel 5 </text:span>
            </text:span>
          </text:p>
            <text:p text:style-name="common-al">gelegen aan de : Melkdistel 14 / Leeghwaterstraat 6 </text:p>
            <text:p text:style-name="common-al">te : Middenmeer </text:p>
            <text:p text:style-name="common-al">kadastraal bekend als Gemeente : Wieringermeer </text:p>
            <text:p text:style-name="common-al">sectie : H </text:p>
            <text:p text:style-name="common-al">nummer : 855 gedeeltelijk </text:p>
            <text:p text:style-name="common-al">ter grootte van circa : 37 m2</text:p>
            <text:p text:style-name="common-al">
            <text:span text:style-name="nadrukvet">
              <text:span text:style-name="nadrukondlijn">Perceel 6</text:span>
            </text:span>
          </text:p>
            <text:p text:style-name="common-al">gelegen aan de : Prof. Lorentzstraat 2 / Poststraat 13 </text:p>
            <text:p text:style-name="common-al">te : Middenmeer </text:p>
            <text:p text:style-name="common-al">kadastraal bekend als Gemeente : Wieringermeer </text:p>
            <text:p text:style-name="common-al">sectie : H </text:p>
            <text:p text:style-name="common-al">nummer : 2823 en 2827 gedeeltelijk </text:p>
            <text:p text:style-name="common-al">ter grootte van in totaal circa : 35 m2</text:p>
            <text:p text:style-name="common-al">
            <text:span text:style-name="nadrukvet">
              <text:span text:style-name="nadrukondlijn">Perceel 7</text:span>
            </text:span>
          </text:p>
            <text:p text:style-name="common-al">gelegen aan de : Dorpsstraat 211 </text:p>
            <text:p text:style-name="common-al">te : Nieuwe Niedorp </text:p>
            <text:p text:style-name="common-al">kadastraal bekend als Gemeente : Niedorp </text:p>
            <text:p text:style-name="common-al">sectie : C </text:p>
            <text:p text:style-name="common-al">nummer : 961 gedeeltelijk </text:p>
            <text:p text:style-name="common-al">ter grootte van circa : 26 m2</text:p>
            <text:p text:style-name="common-al">
            <text:span text:style-name="nadrukvet">
              <text:span text:style-name="nadrukondlijn">Perceel 8</text:span>
            </text:span>
          </text:p>
            <text:p text:style-name="common-al">gelegen aan : De Dolven 2 </text:p>
            <text:p text:style-name="common-al">te : Westerland </text:p>
            <text:p text:style-name="common-al">kadastraal bekend als Gemeente : Wieringen </text:p>
            <text:p text:style-name="common-al">sectie : I </text:p>
            <text:p text:style-name="common-al">nummer : 846 gedeeltelijk </text:p>
            <text:p text:style-name="common-al">ter grootte van circa : 37 m2</text:p>
            <text:p text:style-name="common-al">
            <text:span text:style-name="nadrukvet">
              <text:span text:style-name="nadrukondlijn">Perceel 9</text:span>
            </text:span>
          </text:p>
            <text:p text:style-name="common-al">gelegen aan de : Dorpsstraat 3</text:p>
            <text:p text:style-name="common-al">te : Nieuwe Niedorp</text:p>
            <text:p text:style-name="common-al">kadastraal bekend als Gemeente : Niedorp</text:p>
            <text:p text:style-name="common-al">sectie : C</text:p>
            <text:p text:style-name="common-al">nummer(s) : 1798</text:p>
            <text:p text:style-name="common-al">ter grootte van circa : 37 m2</text:p>
            <text:p text:style-name="common-al">
            <text:span text:style-name="nadrukvet">Project </text:span>
          </text:p>
            <text:p text:style-name="common-al">Liander N.V. werkt constant aan het stroomnetwerk binnen de gemeentegrenzen van Hollands Kroon om de stroomvoorziening optimaal te houden. Hiervoor is het nodig dat er transformatorhuisjes worden gebouwd. Gemeente Hollands Kroon is voornemens de hiervoor benodigde percelen te verkopen aan Liander N.V. </text:p>
            <text:p text:style-name="common-al">
            <text:span text:style-name="nadrukvet">Transformatorhuisjes </text:span>
          </text:p>
            <text:p text:style-name="common-al">Transformatorhuisjes zijn nodig voor de verdeling van stroom. In de transformatorhuisjes waarvoor wij grondaankopen wordt de spanning van 10 kV (kilovolt) naar laagspanning van 230 volt getransformeerd. Die spanning wordt onder de grond naar de huisaansluiting vervoerd. Hierdoor wordt iedereen van stroom voorzien. </text:p>
            <text:p text:style-name="common-al">
            <text:span text:style-name="nadrukvet">Rol gemeente Hollands Kroon </text:span>
          </text:p>
            <text:p text:style-name="common-al">Gemeente Hollands Kroon heeft het voornemen om benodigde percelen voor de transformatorhuisjes te verkopen aan Liander N.V. Zodat de stroomvoorziening voor onze inwoners en ondernemers optimaal blijft. </text:p>
            <text:p text:style-name="common-al">
            <text:span text:style-name="nadrukvet">Serieuze gegadigden </text:span>
          </text:p>
            <text:p text:style-name="common-al">Op basis van recente jurisprudentie dient de gemeente onder andere bij verkoop en in gebruik geven van gronden in beginsel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of ingebruikname van het vastgoedobject. Op basis van onderstaande argumentatie is de gemeente van oordeel dat bij dit voornemen tot verkoop van de kavels Liander N.V. de enige serieuze gegadigde is. </text:p>
            <text:p text:style-name="common-al">
            <text:span text:style-name="nadrukvet">Enige serieuze gegadigde </text:span>
          </text:p>
            <text:p text:style-name="common-al">De gemeente Hollands Kroon stelt zich op het standpunt dat alleen Liander N.V. als serieuze gegadigde hiervoor in aanmerking komt. </text:p>
            <text:p text:style-name="common-al">Liander N.V. is de netbeheerder van onze gemeente. Zij leggen kabels en leidingen aan, realiseren transformatorhuisjes en beheren het energienetwerk in onze gemeente. De elektriciteitsaansluiting in de meterkasten van onze inwoners en bedrijven zijn erop aangesloten. Liander N.V. is de enige organisatie die het net beheert in de gemeente Hollands Kroon en daarom ook de enige serieuze gegadigde. </text:p>
            <text:p text:style-name="common-al">
            <text:span text:style-name="nadrukvet">Bedenkingen </text:span>
          </text:p>
            <text:p text:style-name="common-al">Potentiële serieuze gegadigden die bezwaar tegen dit voornemen hebben dienen – op straffe van rechtsverwerking – uiterlijk op 11 augustus 2026 om 17.00 uur een (civielrechtelijk) kort geding tegen dit voornemen aanhangig te hebben gemaakt bij de voorzieningenrechter van de rechtbank Alkmaar door middel van betekening van de dagvaarding bij een gerechtsdeurwaarder of advocaat, en een digitaal afschrift van de dagvaarding te verzenden aan vastgoedengrondzaken@hollandskroon.nl Blijven bedenkingen uit, dan is de gemeente vrij om (verder) gevolg te geven aan haar voornemen tot verkoop van bovengenoemde percelen. </text:p>
            <text:p text:style-name="common-al">Met deze publicatie geeft de gemeente uitvoering aan het arrest van de Hoge Raad van 26 november 2021 (ECLI:NL:HR:2021:1778). </text:p>
            <text:p text:style-name="last-al">Gepubliceerd op 29 juli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6025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5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5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Bekendmaking voorgenomen uitgifte van grond voor realisatie transformatorstations</meta:user-defined>
    <meta:user-defined meta:name="DCTERMS.W3CDTF/DCTERMS.available">2026-07-29</meta:user-defined>
    <meta:user-defined meta:name="DCTERMS.W3CDTF/OVERHEIDop.jaargang">2026</meta:user-defined>
    <meta:user-defined meta:name="OVERHEIDop.publicationIssue">360257</meta:user-defined>
    <meta:user-defined meta:name="OVERHEIDop.GmbID/DC.identifier">gmb-2026-360257</meta:user-defined>
    <meta:user-defined meta:name="OVERHEIDop.versieInformatie"/>
  </office:meta>
</office:document-meta>
</file>