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Rectificatie locatie; ingekomen aanvraag omgevingsvergunning, Oranjestraat 26 2013VG Haarlem, 0392-2026-0082810, het uitbreiden van de eerste en tweede verdieping ter plaatse van de achtergevel, ontvangen op 22-05-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6025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5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5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82810</meta:user-defined>
    <meta:user-defined meta:name="DCTERMS.abstract">het uitbreiden van de eerste en tweede verdieping ter plaatse van de achtergevel</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Rectificatie locatie; ingekomen aanvraag omgevingsvergunning, Oranjestraat 26 2013VG Haarlem, 0392-2026-0082810, het uitbreiden van de eerste en tweede verdieping ter plaatse van de achtergevel, ontvangen op 22-05-2026</meta:user-defined>
    <meta:user-defined meta:name="DCTERMS.W3CDTF/DCTERMS.available">2026-07-27</meta:user-defined>
    <meta:user-defined meta:name="DCTERMS.W3CDTF/OVERHEIDop.jaargang">2026</meta:user-defined>
    <meta:user-defined meta:name="OVERHEIDop.publicationIssue">360254</meta:user-defined>
    <meta:user-defined meta:name="OVERHEIDop.GmbID/DC.identifier">gmb-2026-360254</meta:user-defined>
    <meta:user-defined meta:name="OVERHEIDop.versieInformatie"/>
  </office:meta>
</office:document-meta>
</file>