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vertrouwingsbesluit DAEB palliatieve terminale zorg en huisvesting – Stichting Vrienden van de Hospicegroep Nieuwkoop &amp; Stichting Hospicegroep Alphen aan den Rijn – Nieuwkoop</text:p>
      <text:section text:name="regeling_id1-3-2" text:style-name="regeling">
        <text:section text:name="aanhef_id1-3-2-1" text:style-name="aanhef">
          <text:section text:name="preambule_id1-3-2-1-1" text:style-name="preambule">
            <text:p text:style-name="al">Het college van burgemeester en wethouders van de gemeente Nieuwkoop maakt bekend dat het op 7 juli 2026 het herziene 'Toevertrouwingsbesluit DAEB palliatieve terminale zorg en huisvesting' heeft vastgesteld, waarbij het besluit van 21 april 2026 (Gemeenteblad 2026, nr. 204598) wordt ingetrokken.</text:p>
            <text:p text:style-name="al"/>
            <text:p text:style-name="al">
            <text:span text:style-name="nadrukvet">Toevertrouwingsbesluit DAEB palliatieve terminale zorg en huisvesting – Stichting Vrienden van de Hospicegroep Nieuwkoop &amp; Stichting Hospicegroep Alphen aan den Rijn – Nieuwkoop</text:span>
          </text:p>
            <text:p text:style-name="al"/>
            <text:p text:style-name="al">
            <text:span text:style-name="nadrukvet">HET COLLEGE VAN BURGEMEESTER EN WETHOUDERS VAN DE GEMEENTE NIEUWKOOP,</text:span>
          </text:p>
            <text:p text:style-name="al"/>
            <text:p text:style-name="al">gelet op:</text:p>
            <text:list text:style-name="id1-3-2-1-1-8">
              <text:list-item text:style-override="id1-3-2-1-1-8-1">
                <text:number>•</text:number>
                <text:p text:style-name="al">artikel 106, lid 2 en artikel 107 van het Verdrag betreffende de Werking van de Europese Unie (VWEU);</text:p>
              </text:list-item>
              <text:list-item text:style-override="id1-3-2-1-1-8-2">
                <text:number>•</text:number>
                <text:p text:style-name="al">Besluit (EU) 2025/2630 van de Commissie van 16 december 2025 betreffende de toepassing van artikel 106, lid 2, VWEU op staatssteun in de vorm van compensatie voor de openbare dienst, verleend aan bepaalde met het beheer van diensten van algemeen economisch belang belaste ondernemingen, en tot intrekking van Besluit 2012/21/EU (PB EU L 2025/2630, 19 december 2025; hierna: Vrijstellingsbesluit DAEB);</text:p>
              </text:list-item>
              <text:list-item text:style-override="id1-3-2-1-1-8-3">
                <text:number>•</text:number>
                <text:p text:style-name="al">de Gemeentewet, art. 160 lid 1 sub e;</text:p>
              </text:list-item>
            </text:list>
            <text:p text:style-name="al">overwegende dat:</text:p>
            <text:list text:style-name="id1-3-2-1-1-10">
              <text:list-item text:style-override="id1-3-2-1-1-10-1">
                <text:number>1.</text:number>
                <text:p text:style-name="al">De Stichting Hospicegroep Alphen aan den Rijn – Nieuwkoop (KvK-nummer 28109922) terminale zorg exploiteert in een hospice-omgeving en voornemens is een nieuwe voorziening te realiseren met minimaal zes gastenkamers op de locatie Teylersplein te Nieuwveen;</text:p>
              </text:list-item>
              <text:list-item text:style-override="id1-3-2-1-1-10-2">
                <text:number>2.</text:number>
                <text:p text:style-name="al">De Stichting Vrienden van de Hospicegroep Nieuwkoop (KvK-nummer 28118003) statutair ten doel heeft de voornoemde Hospicegroep te ondersteunen door middel van onder andere huisvesting, en zij daartoe het betreffende perceel zal verwerven en bebouwen teneinde dit aan de Hospicegroep ter beschikking te stellen voor de exploitatie van de hospice;</text:p>
              </text:list-item>
              <text:list-item text:style-override="id1-3-2-1-1-10-3">
                <text:number>3.</text:number>
                <text:p text:style-name="al">Palliatieve terminale zorg en de bijbehorende noodzakelijke specifieke huisvesting een dienst van algemeen economisch belang (DAEB) vormt, gelet op de maatschappelijke noodzaak van een betaalbaar, toegankelijk en kwalitatief aanbod van hospicezorg voor alle inwoners van de gemeente, ongeacht hun financiële positie;</text:p>
              </text:list-item>
              <text:list-item text:style-override="id1-3-2-1-1-10-4">
                <text:number>4.</text:number>
                <text:p text:style-name="al">De gemeente Nieuwkoop een gerechtvaardigd gemeentelijk belang heeft bij het faciliteren van deze DAEB en voornemens is hiertoe compensatie te verlenen door middel van de verkoop van een nog af te scheiden perceel aan het Teylersplein (kadastraal bekend: sectie B, nummer 2417, groot circa 1900 m²) aan de Stichting Vrienden van de Hospicegroep Nieuwkoop voor een gereduceerde uitgifteprijs van € 160,00 per m²;</text:p>
              </text:list-item>
              <text:list-item text:style-override="id1-3-2-1-1-10-5">
                <text:number>5.</text:number>
                <text:p text:style-name="al">De compensatie (het verschil tussen de marktwaarde en de uitgifteprijs) de netto meerkosten voor de realisatie van deze specifieke DAEB-huisvesting niet mag overschrijden om ongeoorloofde staatssteun en overcompensatie te voorkomen. Dit in acht nemend dat de Stichting Hospicegroep tevens Rijkscompensatie ontvangt voor exploitatiekosten, waardoor een strikte scheiding van gesubsidieerde kosten noodzakelijk is;</text:p>
              </text:list-item>
              <text:list-item text:style-override="id1-3-2-1-1-10-6">
                <text:number>6.</text:number>
                <text:p text:style-name="al">Het verlenen van deze compensatie wegens de aard en omvang van de maatschappelijke taak valt onder de vrijstelling van de meldingsplicht bij de Europese Commissie, conform artikel 2, lid 1, sub c van het Vrijstellingsbesluit DAEB inzake diensten die beantwoorden aan sociale behoeften (zorg);</text:p>
              </text:list-item>
              <text:list-item text:style-override="id1-3-2-1-1-10-7">
                <text:number>7.</text:number>
                <text:p text:style-name="al">Het college op 21 april 2026 een eerder Toevertrouwingsbesluit DAEB voor dezelfde DAEB heeft vastgesteld (Gemeenteblad 2026, nr. 204598), dat verwees naar het ingetrokken Besluit 2012/21/EU, en dat dit eerdere besluit derhalve dient te worden ingetrokken;</text:p>
              </text:list-item>
              <text:list-item text:style-override="id1-3-2-1-1-10-8">
                <text:number>8.</text:number>
                <text:p text:style-name="al">Dit besluit in de plaats treedt van het besluit van 21 april 2026 (Gemeenteblad 2026, nr. 204598) en de juridische grondslag voor de compensatieverlening volledig waarborgt onder het thans geldende Vrijstellingsbesluit DAEB (EU) 2025/2630;</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0</text:span> – Intrekking besluit van 21 april 2026</text:p>
            <text:list text:style-name="id1-3-2-2-1-2">
              <text:list-item text:style-override="id1-3-2-2-1-2">
                <text:number>1.</text:number>
                <text:p text:style-name="al">Het Toevertrouwingsbesluit DAEB palliatieve terminale zorg en huisvesting dat door het college van burgemeester en wethouders van de gemeente Nieuwkoop is vastgesteld op 21 april 2026 (gepubliceerd in Gemeenteblad 2026, nr. 204598) wordt ingetrokken met ingang van de datum van inwerkingtreding van het onderhavige besluit.</text:p>
              </text:list-item>
              <text:list-item text:style-override="id1-3-2-2-1-3">
                <text:number>2.</text:number>
                <text:p text:style-name="al">De intrekking laat onverlet dat rechtsgevolgen die zijn ingetreden op grond van het besluit van 21 april 2026 vóór de datum van intrekking, hun geldigheid behouden voor zover dit besluit daarin voorziet.</text:p>
              </text:list-item>
              <text:list-item text:style-override="id1-3-2-2-1-4">
                <text:number>3.</text:number>
                <text:p text:style-name="al">Alle rechten en verplichtingen die voortvloeien uit het besluit van 21 april 2026 worden met ingang van de datum van inwerkingtreding van onderhavig besluit volledig voortgezet en beheerst door de bepalingen van dit besluit.</text:p>
              </text:list-item>
            </text:list>
          </text:section>
          <text:section text:name="artikel_id1-3-2-2-2" text:style-name="artikel">
            <text:p text:style-name="artikel_kop_titel"><text:span text:style-name="artikel_kop_label">Artikel</text:span> <text:span text:style-name="artikel_kop_nr">1</text:span> – Toevertrouwing DAEB</text:p>
            <text:list text:style-name="id1-3-2-2-2-2">
              <text:list-item text:style-override="id1-3-2-2-2-2">
                <text:number>1.</text:number>
                <text:p text:style-name="al">De Stichting Vrienden van de Hospicegroep Nieuwkoop (KVK: 28118003) en de Stichting Hospicegroep Alphen aan den Rijn – Nieuwkoop (KVK: 28109922) worden hierbij gezamenlijk belast met de uitvoering van de volgende dienst van algemeen economisch belang (DAEB):</text:p>
                <text:list text:style-name="id1-3-2-2-2-2-3">
                  <text:list-item text:style-override="id1-3-2-2-2-2-3-1">
                    <text:number>a.</text:number>
                    <text:p text:style-name="al">Het ontwikkelen, financieren en in stand houden van specifieke hospice-huisvesting (door de Vriendenstichting) ten behoeve van het exploiteren van een hospicevoorziening voor palliatieve terminale zorg met een minimum van zes gastenkamers, toegankelijk voor alle inwoners van de gemeente Nieuwkoop (door de Hospicegroep).</text:p>
                  </text:list-item>
                </text:list>
              </text:list-item>
              <text:list-item text:style-override="id1-3-2-2-2-3">
                <text:number>2.</text:number>
                <text:p text:style-name="al">De toevertrouwing geldt voor de locatie Teylersplein te Nieuwveen voor een looptijd van 20 jaar, ingaande op de datum van eigendomsoverdracht van het perceel.</text:p>
              </text:list-item>
            </text:list>
          </text:section>
          <text:section text:name="artikel_id1-3-2-2-3" text:style-name="artikel">
            <text:p text:style-name="artikel_kop_titel"><text:span text:style-name="artikel_kop_label">Artikel</text:span> <text:span text:style-name="artikel_kop_nr">2</text:span> – Verkoop en Compensatie</text:p>
            <text:list text:style-name="id1-3-2-2-3-2">
              <text:list-item text:style-override="id1-3-2-2-3-2">
                <text:number>1.</text:number>
                <text:p text:style-name="al">Als besluit akkoord te gaan met de verkoop van het perceel aan het Teylersplein te Nieuwveen (kadastraal: sectie B, nummer 2417, ca. 1900 m²) aan de Stichting Vrienden van de Hospicegroep Nieuwkoop.</text:p>
              </text:list-item>
              <text:list-item text:style-override="id1-3-2-2-3-3">
                <text:number>2.</text:number>
                <text:p text:style-name="al">De compensatie voor de uitvoering van de in artikel 1 genoemde DAEB bestaat uitsluitend uit het verschil tussen de onafhankelijk getaxeerde marktwaarde van het perceel en de overeengekomen verkoopprijs van € 160,00 per m² × 1.900 m².</text:p>
              </text:list-item>
            </text:list>
          </text:section>
          <text:section text:name="artikel_id1-3-2-2-4" text:style-name="artikel">
            <text:p text:style-name="artikel_kop_titel"><text:span text:style-name="artikel_kop_label">Artikel</text:span> <text:span text:style-name="artikel_kop_nr">3</text:span> – Parameters voor Compensatie en Voorkoming Overcompensatie (Conform Vrijstellingsbesluit DAEB)</text:p>
            <text:list text:style-name="id1-3-2-2-4-2">
              <text:list-item text:style-override="id1-3-2-2-4-2">
                <text:number>1.</text:number>
                <text:p text:style-name="al">De in artikel 2 bedoelde compensatie mag niet hoger zijn dan hetgeen nodig is om de netto kosten te dekken die voortvloeien uit de uitvoering van de in artikel 1 bedoelde DAEB, rekening houdend met de opbrengsten.</text:p>
              </text:list-item>
              <text:list-item text:style-override="id1-3-2-2-4-3">
                <text:number>2.</text:number>
                <text:p text:style-name="al">De parameters op basis waarvan de netto kosten worden berekend zijn:</text:p>
                <text:list text:style-name="id1-3-2-2-4-3-3">
                  <text:list-item text:style-override="id1-3-2-2-4-3-3-1">
                    <text:number>a.</text:number>
                    <text:p text:style-name="al">De totale stichtingskosten (verwervingskosten en bouwkosten) van de hospicevoorziening.</text:p>
                  </text:list-item>
                  <text:list-item text:style-override="id1-3-2-2-4-3-3-2">
                    <text:number>b.</text:number>
                    <text:p text:style-name="al">Verminderd met: fondsenwerving, donaties en eigen middelen die specifiek voor de bouw zijn geoormerkt.</text:p>
                  </text:list-item>
                  <text:list-item text:style-override="id1-3-2-2-4-3-3-3">
                    <text:number>c.</text:number>
                    <text:p text:style-name="al">De exploitatie- en zorgkosten die reeds gedekt worden door de Rijkssubsidie (Subsidieregeling palliatieve terminale zorg via DUS-I) zijn uitdrukkelijk uitgesloten van deze parameterberekening.</text:p>
                  </text:list-item>
                </text:list>
              </text:list-item>
              <text:list-item text:style-override="id1-3-2-2-4-4">
                <text:number>3.</text:number>
                <text:p text:style-name="al">Vóór ondertekening van de koopovereenkomst dient de Stichting Vrienden van de Hospicegroep Nieuwkoop een deugdelijke stichtingskostenbegroting en dekkingsplan te overleggen, waaruit blijkt dat de gemeentelijke compensatie (het grondwaardeverschil) de netto onrendabele top van de bouw/huisvesting niet overschrijdt.</text:p>
              </text:list-item>
            </text:list>
          </text:section>
          <text:section text:name="artikel_id1-3-2-2-5" text:style-name="artikel">
            <text:p text:style-name="artikel_kop_titel"><text:span text:style-name="artikel_kop_label">Artikel</text:span> <text:span text:style-name="artikel_kop_nr">4</text:span> – Controle op Overcompensatie</text:p>
            <text:list text:style-name="id1-3-2-2-5-2">
              <text:list-item text:style-override="id1-3-2-2-5-2">
                <text:number>1.</text:number>
                <text:p text:style-name="al">Het college controleert, in overeenstemming met het Vrijstellingsbesluit DAEB (EU) 2025/2630, minstens eenmaal per vijf jaar gedurende de toevertrouwingsperiode, alsmede aan het einde daarvan, of er sprake is van overcompensatie.</text:p>
              </text:list-item>
              <text:list-item text:style-override="id1-3-2-2-5-3">
                <text:number>2.</text:number>
                <text:p text:style-name="al">Beide stichtingen zijn verplicht in hun administratie een strikte boekhoudkundige scheiding aan te brengen tussen de kosten en opbrengsten verbonden aan deze DAEB-huisvesting enerzijds, en de DAEB-zorgexploitatie (Rijksbekostiging) of eventuele andere activiteiten anderzijds.</text:p>
              </text:list-item>
              <text:list-item text:style-override="id1-3-2-2-5-4">
                <text:number>3.</text:number>
                <text:p text:style-name="al">Indien de controle uitwijst dat er sprake is van overcompensatie, is de Stichting Vrienden van de Hospicegroep Nieuwkoop verplicht het bedrag van de overcompensatie aan de gemeente terug te betalen.</text:p>
              </text:list-item>
            </text:list>
          </text:section>
          <text:section text:name="artikel_id1-3-2-2-6" text:style-name="artikel">
            <text:p text:style-name="artikel_kop_titel"><text:span text:style-name="artikel_kop_label">Artikel</text:span> <text:span text:style-name="artikel_kop_nr">5</text:span> – Uitwerking en Archivering</text:p>
            <text:list text:style-name="id1-3-2-2-6-2">
              <text:list-item text:style-override="id1-3-2-2-6-2">
                <text:number>1.</text:number>
                <text:p text:style-name="al">De toevertrouwing, de parameters voor compensatie en de controlemechanismen zullen nader worden vastgelegd en uitgewerkt in de te sluiten koopovereenkomst en een bijbehorende DAEB-uitvoeringsovereenkomst.</text:p>
              </text:list-item>
              <text:list-item text:style-override="id1-3-2-2-6-3">
                <text:number>2.</text:number>
                <text:p text:style-name="al">Dit besluit en alle bijbehorende documenten worden, conform het Vrijstellingsbesluit DAEB (EU) 2025/2630, gearchiveerd en bewaard gedurende de toevertrouwingsperiode en minimaal 10 jaar na afloop daarvan.</text:p>
              </text:list-item>
            </text:list>
          </text:section>
          <text:section text:name="artikel_id1-3-2-2-7" text:style-name="artikel">
            <text:p text:style-name="artikel_kop_titel"><text:span text:style-name="artikel_kop_label">Artikel</text:span> <text:span text:style-name="artikel_kop_nr">6</text:span> – Inwerkingtreding</text:p>
            <text:list text:style-name="id1-3-2-2-7-2">
              <text:list-item text:style-override="id1-3-2-2-7-2">
                <text:number>1.</text:number>
                <text:p text:style-name="al">Dit besluit treedt in werking op de dag na die van zijn bekendmaking in het Gemeenteblad.</text:p>
              </text:list-item>
              <text:list-item text:style-override="id1-3-2-2-7-3">
                <text:number>2.</text:number>
                <text:p text:style-name="al">Het besluit van 21 april 2026 (Gemeenteblad 2026, nr. 204598) wordt met ingang van de in het eerste lid genoemde datum ingetrokken.</text:p>
              </text:list-item>
            </text:list>
          </text:section>
        </text:section>
        <text:section text:name="regeling-sluiting_id1-3-2-3" text:style-name="regeling-sluiting">
          <text:section text:name="ondertekening_id1-3-2-3-1">
            <text:p><text:span text:style-name="functie">Aldus vastgesteld op 7 juli 2026 in de vergadering van het college van burgemeester en wethouders van de gemeente Nieuwkoop.</text:span></text:p>
          </text:section>
          <text:section text:name="ondertekening_id1-3-2-3-2">
            <text:p><text:span text:style-name="functie"/></text:p>
            <text:p><text:span text:style-name="functie">Het college van burgemeester en wethouders van de gemeente Nieuwkoop,</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6024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4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4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ieuwkoop</meta:user-defined>
    <meta:user-defined meta:name="OVERHEID.Informatietype/DC.type">officiële publicatie</meta:user-defined>
    <meta:user-defined meta:name="OVERHEIDop.Rubriek/DC.type">ander besluit van algemene strekking</meta:user-defined>
    <meta:user-defined meta:name="OVERHEID.Gemeente/DCTERMS.publisher">Nieuwkoop</meta:user-defined>
    <meta:user-defined meta:name="OVERHEID.Gemeente/OVERHEID.authority">Nieuwkoop</meta:user-defined>
    <meta:user-defined meta:name="OVERHEID.TaxonomieBeleidsagendaDecentraal/OVERHEID.category">Bestuur | Organisatie en beleid</meta:user-defined>
    <meta:user-defined meta:name="DC.source">artikel 106, tweede lid, van de Verdrag betreffende de werking van de Europese Unie]|[1.0:c:BWBV0001506&amp;artikel=106&amp;lid=2&amp;g=2013-07-01</meta:user-defined>
    <meta:user-defined meta:name="DC.source">artikel 107 van de Verdrag betreffende de werking van de Europese Unie]|[1.0:c:BWBV0001506&amp;artikel=107&amp;g=2013-07-01</meta:user-defined>
    <meta:user-defined meta:name="DC.source">artikel 160, eerste lid, van de Gemeentewet]|[1.0:c:BWBR0005416&amp;artikel=160&amp;lid=1&amp;g=2026-06-04</meta:user-defined>
    <dc:language>nl</dc:language>
    <meta:user-defined meta:name="OVERHEIDop.locatietype/OVERHEIDop.gebiedsmarkering">Gemeente</meta:user-defined>
    <meta:user-defined meta:name="DC.title">Toevertrouwingsbesluit DAEB palliatieve terminale zorg en huisvesting – Stichting Vrienden van de Hospicegroep Nieuwkoop &amp; Stichting Hospicegroep Alphen aan den Rijn – Nieuwkoop</meta:user-defined>
    <meta:user-defined meta:name="DCTERMS.W3CDTF/DCTERMS.available">2026-07-27</meta:user-defined>
    <meta:user-defined meta:name="DCTERMS.W3CDTF/OVERHEIDop.jaargang">2026</meta:user-defined>
    <meta:user-defined meta:name="OVERHEIDop.publicationIssue">360249</meta:user-defined>
    <meta:user-defined meta:name="OVERHEIDop.GmbID/DC.identifier">gmb-2026-360249</meta:user-defined>
    <meta:user-defined meta:name="OVERHEIDop.versieInformatie"/>
  </office:meta>
</office:document-meta>
</file>