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eesperzijde 85-H 1091E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uithangbord aan de gevel</text:p>
            <text:p text:style-name="common-al">Besluit: verleend</text:p>
            <text:p text:style-name="common-al">Besluit verzonden op: 23-07-2026</text:p>
            <text:p text:style-name="common-al">Zaakadres: Weesperzijde 85-H 1091EJ Amsterdam</text:p>
            <text:p text:style-name="common-al">Zaaknummer: Z2026-028986</text:p>
            <text:p text:style-name="common-al">DSO-nummer: 202607010070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8986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24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4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4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Z2026-028986</meta:user-defined>
    <meta:user-defined meta:name="DCTERMS.abstract">plaatsen van een uithangbord aan de 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Weesperzijde 85-H 1091EJ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242</meta:user-defined>
    <meta:user-defined meta:name="OVERHEIDop.GmbID/DC.identifier">gmb-2026-360242</meta:user-defined>
    <meta:user-defined meta:name="OVERHEIDop.versieInformatie"/>
  </office:meta>
</office:document-meta>
</file>