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gunningsvrije aanvraag, Laan van Zuiderhoeven 69 2134AT Hoofddorp, het plaatsen van een berging, 23-07-2026, 2026051700276, 0394133748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023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39413374838</meta:user-defined>
    <meta:user-defined meta:name="DCTERMS.abstract">het vergroten van de berging</meta:user-defined>
    <dc:language>nl</dc:language>
    <meta:user-defined meta:name="OVERHEIDop.locatietype/OVERHEIDop.gebiedsmarkering">Vlak</meta:user-defined>
    <meta:user-defined meta:name="DC.title">Gemeente Haarlemmermeer, Vergunningsvrije aanvraag, Laan van Zuiderhoeven 69 2134AT Hoofddorp, het plaatsen van een berging, 23-07-2026, 2026051700276, 039413374838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234</meta:user-defined>
    <meta:user-defined meta:name="OVERHEIDop.GmbID/DC.identifier">gmb-2026-360234</meta:user-defined>
    <meta:user-defined meta:name="OVERHEIDop.versieInformatie"/>
  </office:meta>
</office:document-meta>
</file>