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3-07-2026 hebben wij een reguliere omgevingsvergunning verleend voor het verbouwen van de woning op het adres Scherpenzeelseweg 65 7471GN Goor. Deze vergunning staat ingeschreven onder zaaknummer 0000109748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aanvraag heeft betrekking op de onderdeel: Omgevingsplanactiviteit bouwwerken</text:p>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 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6022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2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2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097482</meta:user-defined>
    <meta:user-defined meta:name="DCTERMS.abstract">het verbouwen van de woning</meta:user-defined>
    <dc:language>nl</dc:language>
    <meta:user-defined meta:name="OVERHEIDop.locatietype/OVERHEIDop.gebiedsmarkering">Vlak</meta:user-defined>
    <meta:user-defined meta:name="OVERHEIDop.locatietype/OVERHEIDop.gebiedsmarkering">Punt</meta:user-defined>
    <meta:user-defined meta:name="DC.title">Op 23-07-2026 hebben wij een reguliere omgevingsvergunning verleend voor het verbouwen van de woning op het adres Scherpenzeelseweg 65 7471GN Goor. Deze vergunning staat ingeschreven onder zaaknummer 00001097482.</meta:user-defined>
    <meta:user-defined meta:name="DCTERMS.W3CDTF/DCTERMS.available">2026-07-27</meta:user-defined>
    <meta:user-defined meta:name="DCTERMS.W3CDTF/OVERHEIDop.jaargang">2026</meta:user-defined>
    <meta:user-defined meta:name="OVERHEIDop.publicationIssue">360226</meta:user-defined>
    <meta:user-defined meta:name="OVERHEIDop.GmbID/DC.identifier">gmb-2026-360226</meta:user-defined>
    <meta:user-defined meta:name="OVERHEIDop.versieInformatie"/>
  </office:meta>
</office:document-meta>
</file>