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collecteren door het Sint Nicolaas Comite Eersel 9 t/m 14 november 2026, (t/m 2030) in de gemeente Eersel</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op 23-07-2026 een vergunning APV-Bijzondere wet verleend. De gemeente geeft hiermee toestemming voor het collecteren door het Sint Nicolaas Comite Eersel 9 t/m 14 november 2026, (t/m 2030) in de gemeente Eersel. Het kenmerk van de gemeente voor deze zaak is 07709162.</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2, 5520 AA Eer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36022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2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2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ersel</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7709162</meta:user-defined>
    <meta:user-defined meta:name="DCTERMS.abstract">collecte door het Sint Nicolaas Comite Eersel 2026, (t/m 2030)</meta:user-defined>
    <dc:language>nl</dc:language>
    <meta:user-defined meta:name="OVERHEIDop.locatietype/OVERHEIDop.gebiedsmarkering">Vlak</meta:user-defined>
    <meta:user-defined meta:name="DC.title">Vergunning voor het collecteren door het Sint Nicolaas Comite Eersel 9 t/m 14 november 2026, (t/m 2030) in de gemeente Eersel</meta:user-defined>
    <meta:user-defined meta:name="DCTERMS.W3CDTF/DCTERMS.available">2026-07-27</meta:user-defined>
    <meta:user-defined meta:name="DCTERMS.W3CDTF/OVERHEIDop.jaargang">2026</meta:user-defined>
    <meta:user-defined meta:name="OVERHEIDop.publicationIssue">360224</meta:user-defined>
    <meta:user-defined meta:name="OVERHEIDop.GmbID/DC.identifier">gmb-2026-360224</meta:user-defined>
    <meta:user-defined meta:name="OVERHEIDop.versieInformatie"/>
  </office:meta>
</office:document-meta>
</file>