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vaststellen aangepaste subsidieplafonds 2025-2030 Amsterdam stadsdeel Zuid</text:p>
      <text:section text:name="regeling_id1-3-2" text:style-name="regeling">
        <text:section text:name="aanhef_id1-3-2-1" text:style-name="aanhef">
          <text:section text:name="preambule_id1-3-2-1-1" text:style-name="preambule">
            <text:p text:style-name="al">gelet op artikel 4:25 van de Algemene wet bestuursrecht; artikel 4 van de Algemene Subsidieverordening Amsterdam 2023 en artikel 3.2, artikel 4.1.2 en artikel 4.2.2 van de Subsidieverordening sociale basis Amsterdam 2025; </text:p>
            <text:p text:style-name="al"/>
            <text:p text:style-name="al">overwegende dat het voor de uitvoering van de activiteiten Sociale Basis belangrijk is om een subsidieplafond vast te stellen, en het beschikbare budget om die activiteiten te dekken is gewijzigd,</text:p>
            <text:p text:style-name="al"/>
            <text:p text:style-name="al">brengt het dagelijks bestuur van de bestuurscommissie van stadsdeel Zuid van Amsterdam te algemener kennis dat in hun vergadering van 16 juni 2026 is besloten da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subsidieplafonds voor de Subsidieverordening sociale basis Amsterdam 2025, met ingang van 1 juli 2026 tot en met 31 december 2026 worden herzien en vastgesteld op:</text:p>
                <text:list text:style-name="id1-3-2-2-1-2-1-3">
                  <text:list-item text:style-override="id1-3-2-2-1-2-1-3-1">
                    <text:number>a.</text:number>
                    <text:p text:style-name="al">€ 7.177.541 voor de hoofdcategorie ‘Kernfuncties’ voor boekjaar subsidies 2025-2030;</text:p>
                  </text:list-item>
                  <text:list-item text:style-override="id1-3-2-2-1-2-1-3-2">
                    <text:number>b.</text:number>
                    <text:p text:style-name="al">€ 5.249.787 voor de hoofdcategorie ‘Gebiedsgerichte opgaven sociaal Volwassenen’ voor boekjaar subsidies 2025-2030; </text:p>
                  </text:list-item>
                  <text:list-item text:style-override="id1-3-2-2-1-2-1-3-3">
                    <text:number>c.</text:number>
                    <text:p text:style-name="al">€ 3.606.080 voor de hoofdcategorie ‘Gebiedsgerichte opgaven sociaal Jeugd’ voor boekjaar subsidies 2025-2030.</text:p>
                  </text:list-item>
                </text:list>
              </text:list-item>
            </text:list>
            <text:list text:style-name="id1-3-2-2-1-3">
              <text:list-item text:style-override="id1-3-2-2-1-3-1">
                <text:number>2.</text:number>
                <text:p text:style-name="al">De subsidieplafonds voor de Subsidieverordening sociale basis Amsterdam 2025, onder voorbehoud van begrotingsvaststelling door de gemeenteraad, met ingang van 1 januari 2027 worden herzien en vastgesteld op:</text:p>
                <text:list text:style-name="id1-3-2-2-1-3-1-3">
                  <text:list-item text:style-override="id1-3-2-2-1-3-1-3-1">
                    <text:number>a.</text:number>
                    <text:p text:style-name="al">€ 7.189.662 voor de hoofdcategorie ‘Kernfuncties’ voor boekjaar subsidies 2025-2030;</text:p>
                  </text:list-item>
                  <text:list-item text:style-override="id1-3-2-2-1-3-1-3-2">
                    <text:number>b.</text:number>
                    <text:p text:style-name="al">€ 5.247.617 voor de hoofdcategorie ‘Gebiedsgerichte opgaven sociaal Volwassenen’ voor boekjaar subsidies 2025-2030; </text:p>
                  </text:list-item>
                  <text:list-item text:style-override="id1-3-2-2-1-3-1-3-3">
                    <text:number>c.</text:number>
                    <text:p text:style-name="al">€ 3.593.959 voor de hoofdcategorie ‘Gebiedsgerichte opgaven sociaal Jeugd’ voor boekjaar subsidies 2025-2030.</text:p>
                  </text:list-item>
                </text:list>
              </text:list-item>
            </text:list>
            <text:list text:style-name="id1-3-2-2-1-4">
              <text:list-item text:style-override="id1-3-2-2-1-4-1">
                <text:number/>
                <text:p text:style-name="al">In bovengenoemde bedragen is vanaf 2027 geen nominale compensatie opgenomen. Mocht bij de begroting een nominale verhoging op subsidies worden vastgesteld, worden de boekjaarsubsidies op grond van de ASA 2023 artikel 19 lid 2 automatisch aangepast. Ook worden de subsidieplafonds bij nominale compensatie ambtshalve aangepast.</text:p>
              </text:list-item>
            </text:list>
            <text:p text:style-name="al"/>
            <text:p text:style-name="al">De wijze van verdeling van de subsidies is in de Subsidieverordening sociale basis Amsterdam 2025 opgenomen (artikel 3.3, artikel 4.1.3 en artikel 4.2.3). Voorts wordt gewezen op artikel 1.9 van de Subsidieverordening Sociale Basis Amsterdam 2025 en artikel 4:28 sub c van de Algemene wet bestuursrecht. </text:p>
            <text:p text:style-name="al"/>
          </text:section>
        </text:section>
        <text:section text:name="regeling-sluiting_id1-3-2-3" text:style-name="regeling-sluiting">
          <text:section text:name="ondertekening_id1-3-2-3-1">
            <text:p><text:span text:style-name="functie">Het college van burgemeester en wethouders van de gemeente Amsterdam,</text:span></text:p>
          </text:section>
          <text:section text:name="ondertekening_id1-3-2-3-2">
            <text:p><text:span text:style-name="functie"/></text:p>
            <text:p><text:span text:style-name="functie">Namens hen,</text:span></text:p>
          </text:section>
          <text:section text:name="ondertekening_id1-3-2-3-3">
            <text:p><text:span text:style-name="functie"/></text:p>
            <text:p><text:span text:style-name="functie">Het dagelijks bestuur van de bestuurscommissie van stadsdeel Zuid van Amsterdam,</text:span></text:p>
          </text:section>
          <text:section text:name="ondertekening_id1-3-2-3-4">
            <text:p><text:span text:style-name="functie"/></text:p>
            <text:p><text:span text:style-name="functie">Olga Leijten, secretaris </text:span></text:p>
          </text:section>
          <text:section text:name="ondertekening_id1-3-2-3-5">
            <text:p><text:span text:style-name="functie"/></text:p>
            <text:p><text:span text:style-name="functie">Rocco Piers, waarnemend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22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DC.source">artikel 4:25 van de Algemene wet bestuursrecht]|[1.0:c:BWBR0005537&amp;artikel=4%3A25&amp;g=2026-07-01</meta:user-defined>
    <meta:user-defined meta:name="DC.source">artikel 4 van de Algemene Subsidieverordening Amsterdam 2023]|[https://lokaleregelgeving.overheid.nl/CVDR699839/2#hoofdstuk_2_artikel_4</meta:user-defined>
    <meta:user-defined meta:name="DC.source">artikel 3.2 van de Subsidieverordening sociale basis Amsterdam 2025]|[https://lokaleregelgeving.overheid.nl/CVDR715300/3#hoofdstuk_3:_artikel_3.2</meta:user-defined>
    <meta:user-defined meta:name="DC.source">artikel 4.2.2 van de Subsidieverordening sociale basis Amsterdam 2025]|[https://lokaleregelgeving.overheid.nl/CVDR715300/3#hoofdstuk_4:_paragraaf_4.2:_artikel_4.2.2</meta:user-defined>
    <meta:user-defined meta:name="DC.source">artikel 4.1.2 van de Subsidieverordening sociale basis Amsterdam 2025]|[https://lokaleregelgeving.overheid.nl/CVDR715300/3#hoofdstuk_4:_paragraaf_4.1:_artikel_4.1.2</meta:user-defined>
    <meta:user-defined meta:name="DCTERMS.alternative">Besluit vaststellen aangepaste subsidieplafonds 2025-2030 Amsterdam stadsdeel Zuid</meta:user-defined>
    <dc:language>nl</dc:language>
    <meta:user-defined meta:name="OVERHEIDop.locatietype/OVERHEIDop.gebiedsmarkering">Gemeente</meta:user-defined>
    <meta:user-defined meta:name="DC.title">Besluit vaststellen aangepaste subsidieplafonds 2025-2030 Amsterdam stadsdeel Zuid</meta:user-defined>
    <meta:user-defined meta:name="DCTERMS.W3CDTF/DCTERMS.available">2026-07-28</meta:user-defined>
    <meta:user-defined meta:name="DCTERMS.W3CDTF/OVERHEIDop.jaargang">2026</meta:user-defined>
    <meta:user-defined meta:name="OVERHEIDop.publicationIssue">360223</meta:user-defined>
    <meta:user-defined meta:name="OVERHEIDop.betreftRegeling">CVDR765127_1</meta:user-defined>
    <meta:user-defined meta:name="xs:date/OVERHEIDop.startdatum">2026-07-29</meta:user-defined>
    <meta:user-defined meta:name="xs:date/OVERHEIDop.einddatum">2031-01-01</meta:user-defined>
    <meta:user-defined meta:name="OVERHEIDop.GmbID/DC.identifier">gmb-2026-360223</meta:user-defined>
    <meta:user-defined meta:name="OVERHEIDop.versieInformatie"/>
  </office:meta>
</office:document-meta>
</file>