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ldweg 6, 5061 KJ Oisterwijk, het verlengen van de instandhoudingstermijn van de tijdelijke kantooruni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ldweg 6, 5061 KJ Oisterwijk, </text:span>het verlengen van de instandhoudingstermijn van de tijdelijke kantoorunits. Zaaknummer 1057235, verzonden aan aanvrager op 21-07-2026; Bouwactiviteit (technisch),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1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235</meta:user-defined>
    <dc:language>nl</dc:language>
    <meta:user-defined meta:name="OVERHEIDop.locatietype/OVERHEIDop.gebiedsmarkering">Punt</meta:user-defined>
    <meta:user-defined meta:name="DC.title">Verleende omgevingsvergunning, Veldweg 6, 5061 KJ Oisterwijk, het verlengen van de instandhoudingstermijn van de tijdelijke kantoorunits</meta:user-defined>
    <meta:user-defined meta:name="DCTERMS.W3CDTF/DCTERMS.available">2026-07-29</meta:user-defined>
    <meta:user-defined meta:name="DCTERMS.W3CDTF/OVERHEIDop.jaargang">2026</meta:user-defined>
    <meta:user-defined meta:name="OVERHEIDop.publicationIssue">360172</meta:user-defined>
    <meta:user-defined meta:name="OVERHEIDop.GmbID/DC.identifier">gmb-2026-360172</meta:user-defined>
    <meta:user-defined meta:name="OVERHEIDop.versieInformatie"/>
  </office:meta>
</office:document-meta>
</file>