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bouwkeet, mobiel toilet en container van 6-8 t/m 14-12, Bachlaan, thv nr 48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Bachlaan, thv nr 48 Alkmaar<text:span text:style-name="nadrukvet">; </text:span>het plaatsen van een bouwkeet, mobiel toilet en container van 6-8 t/m 14-12</text:p>
            <text:p text:style-name="common-al">
            
          </text:p>
            <text:p text:style-name="common-al">Datum ontvangst: 23-07-2026</text:p>
            <text:p text:style-name="common-al">Zaaknummer: 0000139580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015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5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5805</meta:user-defined>
    <dc:language>nl</dc:language>
    <meta:user-defined meta:name="OVERHEIDop.locatietype/OVERHEIDop.gebiedsmarkering">Vlak</meta:user-defined>
    <meta:user-defined meta:name="DC.title">Omgevingsvergunning aangevraagd: het plaatsen van een bouwkeet, mobiel toilet en container van 6-8 t/m 14-12, Bachlaan, thv nr 48 Alkmaa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54</meta:user-defined>
    <meta:user-defined meta:name="OVERHEIDop.GmbID/DC.identifier">gmb-2026-360154</meta:user-defined>
    <meta:user-defined meta:name="OVERHEIDop.versieInformatie"/>
  </office:meta>
</office:document-meta>
</file>