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ilderdijkkade 17A-H 1053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kozijnen voorgevel</text:p>
            <text:p text:style-name="common-al">Zaakadres: Bilderdijkkade 17A-H 1053VB Amsterdam</text:p>
            <text:p text:style-name="common-al">Datum ontvangst: 12-06-2026</text:p>
            <text:p text:style-name="common-al">Zaaknummer: Z2026-025952</text:p>
            <text:p text:style-name="common-al">DSO-nummer: 20260612017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14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4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4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952</meta:user-defined>
    <meta:user-defined meta:name="DCTERMS.abstract">Wijzigen kozijnen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ilderdijkkade 17A-H 1053VB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49</meta:user-defined>
    <meta:user-defined meta:name="OVERHEIDop.GmbID/DC.identifier">gmb-2026-360149</meta:user-defined>
    <meta:user-defined meta:name="OVERHEIDop.versieInformatie"/>
  </office:meta>
</office:document-meta>
</file>