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van het pand aan Stationsstraat 16, 8161CR Epe (143141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verbouwen van het pand aan Stationsstraat 16, 8161CR Epe.</text:p>
            <text:p text:style-name="common-al">Datum besluit: 23-07-2026.</text:p>
            <text:p text:style-name="common-al">Zaaknummer: 1431413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009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9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9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36789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verbouwen van het pand aan Stationsstraat 16, 8161CR Epe (1431413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97</meta:user-defined>
    <meta:user-defined meta:name="OVERHEIDop.GmbID/DC.identifier">gmb-2026-360097</meta:user-defined>
    <meta:user-defined meta:name="OVERHEIDop.versieInformatie"/>
  </office:meta>
</office:document-meta>
</file>