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iddenweg 86A 1097B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in een achtertuin</text:p>
            <text:p text:style-name="common-al">Zaakadres: Middenweg 86A 1097BS Amsterdam</text:p>
            <text:p text:style-name="common-al">Datum ontvangst: 13-07-2026</text:p>
            <text:p text:style-name="common-al">Zaaknummer: Z2026-030943</text:p>
            <text:p text:style-name="common-al">DSO-nummer: 20260713019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08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08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943</meta:user-defined>
    <meta:user-defined meta:name="DCTERMS.abstract">Kappen boom in 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iddenweg 86A 1097BS Amsterdam</meta:user-defined>
    <meta:user-defined meta:name="DCTERMS.W3CDTF/DCTERMS.available">2026-07-27</meta:user-defined>
    <meta:user-defined meta:name="DCTERMS.W3CDTF/OVERHEIDop.jaargang">2026</meta:user-defined>
    <meta:user-defined meta:name="OVERHEIDop.externeBijlage">Locatie, info en foto's|exb-2026-26827</meta:user-defined>
    <meta:user-defined meta:name="OVERHEIDop.externeBijlage">Samenvatting 000 (2026071301955)|exb-2026-26828</meta:user-defined>
    <meta:user-defined meta:name="OVERHEIDop.publicationIssue">360088</meta:user-defined>
    <meta:user-defined meta:name="OVERHEIDop.GmbID/DC.identifier">gmb-2026-360088</meta:user-defined>
    <meta:user-defined meta:name="OVERHEIDop.versieInformatie"/>
  </office:meta>
</office:document-meta>
</file>