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igraaf 16, 7381 BS Klarenbeek, het splitsen van een woning in meerdere wooneenh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1-06-2026</text:p>
            <text:p text:style-name="common-al">Zaaknummer:  02006279909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6005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279909</meta:user-defined>
    <dc:language>nl</dc:language>
    <meta:user-defined meta:name="OVERHEIDop.locatietype/OVERHEIDop.gebiedsmarkering">Punt</meta:user-defined>
    <meta:user-defined meta:name="DC.title">Aanvraag Omgevingsvergunning Leigraaf 16, 7381 BS Klarenbeek, het splitsen van een woning in meerdere wooneenhed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56</meta:user-defined>
    <meta:user-defined meta:name="OVERHEIDop.GmbID/DC.identifier">gmb-2026-360056</meta:user-defined>
    <meta:user-defined meta:name="OVERHEIDop.versieInformatie"/>
  </office:meta>
</office:document-meta>
</file>