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Bouwbedrijf J. van de Linde Kloetinge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juli 2026 hebben wij een melding ontvangen van Bouwbedrijf J. van de Linde Kloetinge B.V. voor een activiteit aan de Stanleyweg 1, 4462 GN Goes. </text:p>
            <text:p text:style-name="common-al">Het gaat om een melding in het kader van het Besluit activiteiten leefomgeving (Bal), over “P26007 ISO-Energy (opslag)”. De activiteit betreft het opslaan van uitkomende grond op hetzelfde terrein (Stanleyweg 1 Goes) bij de nieuwbouw van een pand, het uitvoeren van grondwerkzaamheden en het aanbrengen van de riolering. 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last-al">De melding is geregistreerd onder nummer Z2026-0000606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600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Bouwbedrijf J. van de Linde Kloetinge B.V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051</meta:user-defined>
    <meta:user-defined meta:name="OVERHEIDop.GmbID/DC.identifier">gmb-2026-360051</meta:user-defined>
    <meta:user-defined meta:name="OVERHEIDop.versieInformatie"/>
  </office:meta>
</office:document-meta>
</file>