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nieuwbouw orangerie, Steenoven 28, 5768PK Meij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21 juli 2026 een aanvraag omgevingsvergunning ontvangen voor de nieuwbouw orangerie op locatie Steenoven 28, 5768PK Meijel. De aanvraag is geregistreerd onder zaaknummer Z2026-00003244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6004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4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4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44</meta:user-defined>
    <meta:user-defined meta:name="DCTERMS.abstract">Betreft: Aanvraag op locatie Steenoven 28, 5768PK Meijel</meta:user-defined>
    <dc:language>nl</dc:language>
    <meta:user-defined meta:name="OVERHEIDop.locatietype/OVERHEIDop.gebiedsmarkering">Vlak</meta:user-defined>
    <meta:user-defined meta:name="DC.title">Aanvraag omgevingsvergunning voor nieuwbouw orangerie, Steenoven 28, 5768PK Meijel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47</meta:user-defined>
    <meta:user-defined meta:name="OVERHEIDop.GmbID/DC.identifier">gmb-2026-360047</meta:user-defined>
    <meta:user-defined meta:name="OVERHEIDop.versieInformatie"/>
  </office:meta>
</office:document-meta>
</file>