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igitaal scherm aan de bestaande telecommunicatiemast t.b.v. het uiten van handelsreclame nabij Spiekerweg 8, 8161RA Epe, kadastraal bekend gemeente Epe en Oene, sectie L, nummer 2491 (143675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plaatsen van een digitaal scherm aan de bestaande telecommunicatiemast t.b.v. het uiten van handelsreclame nabij Spiekerweg 8, 8161RA Epe, kadastraal bekend gemeente Epe en Oene, sectie L, nummer 2491.</text:p>
            <text:p text:style-name="common-al">Datum aanvraag: 23-07-2026</text:p>
            <text:p text:style-name="common-al">Zaaknummer: 1436755</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600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1436785</meta:user-defined>
    <meta:user-defined meta:name="DCTERMS.abstract">Bekendmaking van Gemeente Epe</meta:user-defined>
    <dc:language>nl</dc:language>
    <meta:user-defined meta:name="OVERHEIDop.locatietype/OVERHEIDop.gebiedsmarkering">Vlak</meta:user-defined>
    <meta:user-defined meta:name="DC.title">Aanvraag omgevingsvergunning voor het plaatsen van een digitaal scherm aan de bestaande telecommunicatiemast t.b.v. het uiten van handelsreclame nabij Spiekerweg 8, 8161RA Epe, kadastraal bekend gemeente Epe en Oene, sectie L, nummer 2491 (1436755)</meta:user-defined>
    <meta:user-defined meta:name="DCTERMS.W3CDTF/DCTERMS.available">2026-07-27</meta:user-defined>
    <meta:user-defined meta:name="DCTERMS.W3CDTF/OVERHEIDop.jaargang">2026</meta:user-defined>
    <meta:user-defined meta:name="OVERHEIDop.publicationIssue">360044</meta:user-defined>
    <meta:user-defined meta:name="OVERHEIDop.GmbID/DC.identifier">gmb-2026-360044</meta:user-defined>
    <meta:user-defined meta:name="OVERHEIDop.versieInformatie"/>
  </office:meta>
</office:document-meta>
</file>