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rijksmonument Genneper watermolen wordt het bestaande toilet met ombouw gewijzig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753 </text:p>
            <text:p text:style-name="common-al"> Omschrijving: rijksmonument Genneper watermolen wordt het bestaande toilet met ombouw gewijzig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neperweg 143 5644RS Eindhoven</text:p>
              </text:list-item>
            </text:list>
            <text:p text:style-name="common-al"> Soort aanvraag: Bouwactiviteit (bouwtechnisch deel), Bouwactiviteit (ruimtelijk deel), Monumenten (omgevingsplanactiviteit) </text:p>
            <text:p text:style-name="common-al"> Besluit: Gedeeltelijk verleend </text:p>
            <text:p text:style-name="common-al"> Verzenddatum: 23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75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003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753</meta:user-defined>
    <meta:user-defined meta:name="DCTERMS.abstract">rijksmonument Genneper watermolen wordt het bestaande toilet met ombouw gewijzig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rijksmonument Genneper watermolen wordt het bestaande toilet met ombouw gewijzigd</meta:user-defined>
    <meta:user-defined meta:name="OVERHEIDop.datumEindeReactietermijn">2026-09-06</meta:user-defined>
    <meta:user-defined meta:name="OVERHEIDop.terinzageleggingBG">https://publicaties.eindhoven.nl/dossier/EHV-ZP2026-00375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38</meta:user-defined>
    <meta:user-defined meta:name="OVERHEIDop.GmbID/DC.identifier">gmb-2026-360038</meta:user-defined>
    <meta:user-defined meta:name="OVERHEIDop.versieInformatie"/>
  </office:meta>
</office:document-meta>
</file>