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wijzigen van winkelfunctie naar woonfunctie, het verwijderen van een dakkapel, het plaatsen van een inpandig balkon, het wijzigen van de kozijnen en diverse interne wijzigingen - Gravestraat 8A, Wassenaar - Z/26/1129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979</text:p>
            <text:p text:style-name="common-al">Ontvangstdatum: 22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6003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3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79</meta:user-defined>
    <meta:user-defined meta:name="DCTERMS.abstract">Gemeente Wassenaar - aangevraagde omgevingsvergunning: het wijzigen van winkelfunctie naar woonfunctie, het verwijderen van een dakkapel, het plaatsen van een inpandig balkon, het wijzigen van de kozijnen en diverse interne wijzigingen - Gravestraat 8A, Wassenaar - Z/26/112979</meta:user-defined>
    <dc:language>nl</dc:language>
    <meta:user-defined meta:name="OVERHEIDop.locatietype/OVERHEIDop.gebiedsmarkering">Adres</meta:user-defined>
    <meta:user-defined meta:name="DC.title">Gemeente Wassenaar - aangevraagde omgevingsvergunning: het wijzigen van winkelfunctie naar woonfunctie, het verwijderen van een dakkapel, het plaatsen van een inpandig balkon, het wijzigen van de kozijnen en diverse interne wijzigingen - Gravestraat 8A, Wassenaar - Z/26/11297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032</meta:user-defined>
    <meta:user-defined meta:name="OVERHEIDop.GmbID/DC.identifier">gmb-2026-360032</meta:user-defined>
    <meta:user-defined meta:name="OVERHEIDop.versieInformatie"/>
  </office:meta>
</office:document-meta>
</file>