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dastraal perceel A 582 in Muiden (rectificatie omschrijvin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6 juli 2026 heeft de gemeente een aanvraag ontvangen voor het verleggen van de weg (wijziging verleende vergunning Z2024-00001495) op locatie kadastraal perceel A 582 in Muiden (rectificatie omschrijving). De aanvraag is geregistreerd onder zaaknummer Z2026-00001541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6002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1541</meta:user-defined>
    <meta:user-defined meta:name="DCTERMS.abstract">Betreft: Aanvraag op locatie kadastraal perceel A 582 in Muiden</meta:user-defined>
    <dc:language>nl</dc:language>
    <meta:user-defined meta:name="OVERHEIDop.locatietype/OVERHEIDop.gebiedsmarkering">Vlak</meta:user-defined>
    <meta:user-defined meta:name="DC.title">Aanvraag omgevingsvergunning kadastraal perceel A 582 in Muiden (rectificatie omschrijving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26</meta:user-defined>
    <meta:user-defined meta:name="OVERHEIDop.GmbID/DC.identifier">gmb-2026-360026</meta:user-defined>
    <meta:user-defined meta:name="OVERHEIDop.versieInformatie"/>
  </office:meta>
</office:document-meta>
</file>