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Stationsstraat ong, Seve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Horst aan de Maas bekend dat een melding is ontvangen voor het 26008 Stationsomgeving Horst-Sevenum  op locatie Stationsstraat ong, Sevenum. De melding is geregistreerd onder zaaknummer Z2026-00006395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Horst aan de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6000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rst aan de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395</meta:user-defined>
    <meta:user-defined meta:name="DCTERMS.abstract">Betreft: Melding op locatie Stationsstraat ong, Sevenum</meta:user-defined>
    <dc:language>nl</dc:language>
    <meta:user-defined meta:name="OVERHEIDop.locatietype/OVERHEIDop.gebiedsmarkering">Vlak</meta:user-defined>
    <meta:user-defined meta:name="DC.title">Kennisgeving ontvangst melding, Stationsstraat ong, Sevenu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08</meta:user-defined>
    <meta:user-defined meta:name="OVERHEIDop.GmbID/DC.identifier">gmb-2026-360008</meta:user-defined>
    <meta:user-defined meta:name="OVERHEIDop.versieInformatie"/>
  </office:meta>
</office:document-meta>
</file>