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verlengen beslistermijn aanvraag omgevingsvergunning: het uitbreiden van de woning, het vervangen van kozijnen, ramen en deuren alsmede het vervangen van de houten rabat in de bestaande gevels - Wittenburgerweg 174, Wassenaar - Z/26/1116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1649</text:p>
            <text:p text:style-name="common-al">De beslistermijn is met zes weken verlengd tot en met 3 september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6000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0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0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00</meta:user-defined>
    <meta:user-defined meta:name="DCTERMS.abstract">Gemeente Wassenaar - verlengen beslistermijn aanvraag omgevingsvergunning: het uitbreiden van de woning, het vervangen van kozijnen, ramen en deuren alsmede het vervangen van de houten rabat in de bestaande gevels - Wittenburgerweg 174, Wassenaar - Z/26/111649</meta:user-defined>
    <dc:language>nl</dc:language>
    <meta:user-defined meta:name="OVERHEIDop.locatietype/OVERHEIDop.gebiedsmarkering">Adres</meta:user-defined>
    <meta:user-defined meta:name="DC.title">Gemeente Wassenaar - verlengen beslistermijn aanvraag omgevingsvergunning: het uitbreiden van de woning, het vervangen van kozijnen, ramen en deuren alsmede het vervangen van de houten rabat in de bestaande gevels - Wittenburgerweg 174, Wassenaar - Z/26/111649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03</meta:user-defined>
    <meta:user-defined meta:name="OVERHEIDop.GmbID/DC.identifier">gmb-2026-360003</meta:user-defined>
    <meta:user-defined meta:name="OVERHEIDop.versieInformatie"/>
  </office:meta>
</office:document-meta>
</file>