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loop niet akkoord, het saneren van asbest en het slopen van bijgebouwen, Molenhuispad 1 2614G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lenhuispad 1 2614GE Delft | het saneren van asbest en het slopen van bijgebouwen, 23-07-2026</text:p>
            <text:p text:style-name="common-al">Wilt u meer informatie ontvangen over deze melding? U kunt de stukken opvragen bij het Klantcontactcentrum van de gemeente via telefoonnummer 14015 of via het formulier op www.delft.nl/contact.</text:p>
            <text:p text:style-name="last-al">Deze publicatie is bedoeld om u te informeren. Tegen een melding (of een niet-akkoord)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5999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520</meta:user-defined>
    <meta:user-defined meta:name="DCTERMS.abstract">Molenhuispad 1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loop niet akkoord, het saneren van asbest en het slopen van bijgebouwen, Molenhuispad 1 2614GE Delf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93</meta:user-defined>
    <meta:user-defined meta:name="OVERHEIDop.GmbID/DC.identifier">gmb-2026-359993</meta:user-defined>
    <meta:user-defined meta:name="OVERHEIDop.versieInformatie"/>
  </office:meta>
</office:document-meta>
</file>