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han Cruijff Boulevard 101 1101D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overkapping aan de achterzijde van Decathlon</text:p>
            <text:p text:style-name="common-al">Zaakadres: Johan Cruijff Boulevard 101 1101DM Amsterdam</text:p>
            <text:p text:style-name="common-al">Datum ontvangst: 26-06-2026</text:p>
            <text:p text:style-name="common-al">Zaaknummer: Z2026-028424</text:p>
            <text:p text:style-name="common-al">DSO-nummer: 20260626012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999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9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424</meta:user-defined>
    <meta:user-defined meta:name="DCTERMS.abstract">realiseren van een overkapping aan de achterzijde van Decathl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ohan Cruijff Boulevard 101 1101DM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91</meta:user-defined>
    <meta:user-defined meta:name="OVERHEIDop.GmbID/DC.identifier">gmb-2026-359991</meta:user-defined>
    <meta:user-defined meta:name="OVERHEIDop.versieInformatie"/>
  </office:meta>
</office:document-meta>
</file>