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akelijke beschrijving kostenverhaalsovereenkomst Biezenakker in Ulft ter inzag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Burgemeester en wethouders van de gemeente Oude IJsselstreek maken bekend dat zij voor het TAM-omgevingsplan ‘Biezenakker’ een kostenverhaalsovereenkomst afgesloten hebben. </text:p>
            <text:p text:style-name="al"/>
            <text:p text:style-name="al">
            <text:span text:style-name="nadrukvet"/>
          </text:p>
            <text:p text:style-name="al">
            <text:span text:style-name="nadrukvet">Inhoud en doel van de kostenverhaalsovereenkomst</text:span>
          </text:p>
            <text:p text:style-name="al">Het TAM-omgevingsplan ´Biezenakker’ voorziet in het planologisch mogelijk maken van maximaal 422 woningen met bijbehorende voorzieningen. Op dit moment zijn er afspraken gemaakt voor de realisatie van 14 woningen. In de kostenverhaalsovereenkomst zijn hierover met een grondeigenaar binnen het plangebied afspraken gemaakt. Dit zijn afspraken over onder andere het aantal en type te bouwen woningen, fasering van de realisatie, kostenverhaal ten aanzien van de ambtelijke kosten, mogelijke schade vanuit nadeelcompensatie en de aanleg/aansluiting van nutsvoorzieningen.</text:p>
            <text:p text:style-name="al"/>
            <text:p text:style-name="al">
            <text:span text:style-name="nadrukvet"/>
          </text:p>
            <text:p text:style-name="al">
            <text:span text:style-name="nadrukvet">Ter inzage</text:span>
          </text:p>
            <text:p text:style-name="al">De zakelijke beschrijving van de kostenverhaalsovereenkomst ligt vanaf 30 juli 2026 voor 6 weken ter inzage (tot en met 10 september 2026) op het gemeentehuis. Wanneer u de zakelijke beschrijving wilt inzien, kunt u hiervoor een afspraak maken bij Balievergunningen. Voor het maken van een afspraak kunt u bellen naar (0315) 292 292 of een e-mail sturen naar <text:a xlink:href="mailto:balievergunningen@oude-ijsselstreek.nl" xlink:type="simple">balievergunningen@oude-ijsselstreek.nl</text:a>.</text:p>
            <text:p text:style-name="al"/>
            <text:p text:style-name="al">
            <text:span text:style-name="nadrukvet"/>
          </text:p>
            <text:p text:style-name="al">
            <text:span text:style-name="nadrukvet">Geen zienswijze en/of bezwaar mogelijk </text:span>
          </text:p>
            <text:p text:style-name="al">Tegen de gesloten kostenverhaalsovereenkomst en de zakelijke beschrijving van de inhoud van de overeenkomst kunnen geen zienswijzen of bezwaren op grond van de Algemene wet bestuursrecht of de Omgevingswet worden ingedien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5998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8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8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Oude IJsselstreek</meta:user-defined>
    <meta:user-defined meta:name="OVERHEID.Informatietype/DC.type">officiële publicatie</meta:user-defined>
    <meta:user-defined meta:name="OVERHEIDop.Rubriek/DC.type">overige overheidsinformatie</meta:user-defined>
    <meta:user-defined meta:name="OVERHEID.Gemeente/OVERHEID.authority">Oude IJsselstreek</meta:user-defined>
    <meta:user-defined meta:name="OVERHEID.Gemeente/DCTERMS.publisher">Oude IJsselstreek</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Zakelijke beschrijving kostenverhaalsovereenkomst Biezenakker in Ulft ter inzage</meta:user-defined>
    <meta:user-defined meta:name="DCTERMS.W3CDTF/DCTERMS.available">2026-07-29</meta:user-defined>
    <meta:user-defined meta:name="DCTERMS.W3CDTF/OVERHEIDop.jaargang">2026</meta:user-defined>
    <meta:user-defined meta:name="OVERHEIDop.publicationIssue">359984</meta:user-defined>
    <meta:user-defined meta:name="OVERHEIDop.GmbID/DC.identifier">gmb-2026-359984</meta:user-defined>
    <meta:user-defined meta:name="OVERHEIDop.versieInformatie"/>
  </office:meta>
</office:document-meta>
</file>