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realiseren van een bedrijfshal (kadastraal WRG03 H 3364) op de locatie Hoornseweg Middenmeer, zaaknummer Z-631852</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realiseren van een bedrijfshal (kadastraal WRG03 H 3364) op de locatie Hoornseweg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6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5997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7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97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realiseren van een bedrijfshal (kadastraal WRG03 H 3364) op de locatie Hoornseweg Middenmeer, zaaknummer Z-631852</meta:user-defined>
    <meta:user-defined meta:name="DCTERMS.W3CDTF/DCTERMS.available">2026-07-27</meta:user-defined>
    <meta:user-defined meta:name="DCTERMS.W3CDTF/OVERHEIDop.jaargang">2026</meta:user-defined>
    <meta:user-defined meta:name="OVERHEIDop.publicationIssue">359974</meta:user-defined>
    <meta:user-defined meta:name="OVERHEIDop.GmbID/DC.identifier">gmb-2026-359974</meta:user-defined>
    <meta:user-defined meta:name="OVERHEIDop.versieInformatie"/>
  </office:meta>
</office:document-meta>
</file>