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rooien van een vitaal slechte linde , De Dellen t.o. nr. 39B, Surhuist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rooien van een vitaal slechte linde , De Dellen t.o. nr. 39B, Surhuisterveen</text:p>
            <text:p text:style-name="common-al">Zaaknummer: Z2026-001142</text:p>
            <text:p text:style-name="common-al">Zaakadres: De Dellen t.o. nr. 39B, Surhuisterveen</text:p>
            <text:p text:style-name="common-al">Omschrijving: het rooien van een vitaal slechte linde</text:p>
            <text:p text:style-name="last-al">Datum ontvangst: 23-07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5997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1142</meta:user-defined>
    <meta:user-defined meta:name="DCTERMS.abstract">het rooien van een vitaal slechte linde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rooien van een vitaal slechte linde , De Dellen t.o. nr. 39B, Surhuister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70</meta:user-defined>
    <meta:user-defined meta:name="OVERHEIDop.GmbID/DC.identifier">gmb-2026-359970</meta:user-defined>
    <meta:user-defined meta:name="OVERHEIDop.versieInformatie"/>
  </office:meta>
</office:document-meta>
</file>