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transformeren bijgebouw (tijdelijke woning) naar permanente woning en aanleg groen aan de Oude Terborgseweg 269, 7004 GZ Doetinchem, Oude Terborgseweg 267, 7004 GZ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Oude Terborgseweg 269, 7004 GZ Doetinchem, Oude Terborgseweg 267, 7004 GZ Doetinchem</text:p>
            <text:p text:style-name="common-al">Omschrijving:			transformeren van een bijgebouw (tijdelijke woning) naar permanente woning en aanleg groen</text:p>
            <text:p text:style-name="common-al">Dossiernummer:		gD2606005186</text:p>
            <text:p text:style-name="common-al">Datum verzending:	23-07-2026</text:p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5996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186</meta:user-defined>
    <meta:user-defined meta:name="DCTERMS.abstract">Verlengen beslistermijn voor het transformeren van een bijgebouw (tijdelijke woning) naar permanente woning en aanleg groen aan de Oude Terborgseweg 269, 7004 GZ Doetinchem, Oude Terborgseweg 267, 7004 GZ Doetinch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: transformeren bijgebouw (tijdelijke woning) naar permanente woning en aanleg groen aan de Oude Terborgseweg 269, 7004 GZ Doetinchem, Oude Terborgseweg 267, 7004 GZ Doetinche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62</meta:user-defined>
    <meta:user-defined meta:name="OVERHEIDop.GmbID/DC.identifier">gmb-2026-359962</meta:user-defined>
    <meta:user-defined meta:name="OVERHEIDop.versieInformatie"/>
  </office:meta>
</office:document-meta>
</file>