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Stationsstraat omg, Seve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Horst aan de Maas bekend dat een melding is ontvangen voor het 26008 Stationsomgeving Horst-Sevenum  op locatie Stationsstraat omg, Sevenum. De melding is geregistreerd onder zaaknummer Z2026-00006638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Horst aan de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5996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rst aan de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638</meta:user-defined>
    <meta:user-defined meta:name="DCTERMS.abstract">Betreft: Melding op locatie Stationsstraat omg, Sevenum</meta:user-defined>
    <dc:language>nl</dc:language>
    <meta:user-defined meta:name="OVERHEIDop.locatietype/OVERHEIDop.gebiedsmarkering">Vlak</meta:user-defined>
    <meta:user-defined meta:name="DC.title">Kennisgeving ontvangst melding, Stationsstraat omg, Sevenu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60</meta:user-defined>
    <meta:user-defined meta:name="OVERHEIDop.GmbID/DC.identifier">gmb-2026-359960</meta:user-defined>
    <meta:user-defined meta:name="OVERHEIDop.versieInformatie"/>
  </office:meta>
</office:document-meta>
</file>