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niet akkoord, het brandveilig gebruik van het pand, Zocherweg 2 2613ZV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ocherweg 2 2613ZV Delft |het brandveilig gebruik van het pand, 23-07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5995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5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422</meta:user-defined>
    <meta:user-defined meta:name="DCTERMS.abstract">Melding brandveilig gebruik Zocherweg 2/2a te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 niet akkoord, het brandveilig gebruik van het pand, Zocherweg 2 2613ZV Delf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59</meta:user-defined>
    <meta:user-defined meta:name="OVERHEIDop.GmbID/DC.identifier">gmb-2026-359959</meta:user-defined>
    <meta:user-defined meta:name="OVERHEIDop.versieInformatie"/>
  </office:meta>
</office:document-meta>
</file>