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tichting Kwadraad voor Zomerwijkfeest Van Noord op de locatie op 05-09-2026 tot en met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Stichting Kwadraad mag het evenement Zomerwijkfeest Van Noord organiseren in/aan/op de locatie op 05-09-2026.De vergunning is verzonden op 23-07-2026. Het zaaknummer van de vergunning is 1700054.</text:p>
            <text:p text:style-name="common-al">Heeft u vragen of opmerkingen over dit besluit of wilt u dit inzien? Dan kunt ons bellen op telefoonnummer 14 0182. Vraag naar Team Vergunningen en Crisisbeheersing. Als u het niet eens bent met het besluit kunt binnen 6 weken na 23-07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5995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406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tichting Kwadraad voor Zomerwijkfeest Van Noord op de locatie op 05-09-2026 tot en met 05-09-202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55</meta:user-defined>
    <meta:user-defined meta:name="OVERHEIDop.GmbID/DC.identifier">gmb-2026-359955</meta:user-defined>
    <meta:user-defined meta:name="OVERHEIDop.versieInformatie"/>
  </office:meta>
</office:document-meta>
</file>