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laprozenweg 57 1032K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niet aansluiten op het warmtedistributienet en het wijzigen van de gevel</text:p>
            <text:p text:style-name="common-al">Zaakadres: Klaprozenweg 57 1032KK Amsterdam</text:p>
            <text:p text:style-name="common-al">Datum ontvangst: 12-03-2026</text:p>
            <text:p text:style-name="common-al">Zaaknummer: Z2026-011474</text:p>
            <text:p text:style-name="common-al">DSO-nummer: 202603120182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995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5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5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1474</meta:user-defined>
    <meta:user-defined meta:name="DCTERMS.abstract">niet aansluiten op het warmtedistributienet en het wijzigen van de 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laprozenweg 57 1032KK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52</meta:user-defined>
    <meta:user-defined meta:name="OVERHEIDop.GmbID/DC.identifier">gmb-2026-359952</meta:user-defined>
    <meta:user-defined meta:name="OVERHEIDop.versieInformatie"/>
  </office:meta>
</office:document-meta>
</file>