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1 boom op de locatie Achterom 5, 1261EE te Blaricum, ingekomen 22 juli 2026 (zaaknummer OMG 2026-036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vellen van 1 boom op de locatie Achterom 5, 1261EE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5994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4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4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1 boom op de locatie Achterom 5, 1261EE te Blaricum, ingekomen 22 juli 2026 (zaaknummer OMG 2026-0366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43</meta:user-defined>
    <meta:user-defined meta:name="OVERHEIDop.GmbID/DC.identifier">gmb-2026-359943</meta:user-defined>
    <meta:user-defined meta:name="OVERHEIDop.versieInformatie"/>
  </office:meta>
</office:document-meta>
</file>