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- Bornholm 50A, Hoofddorp - Plaatsen installatie voor behandelen, regelen en meten aardg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plaatsen van een installatie voor het behandelen, regelen en meten van aardgas.</text:p>
            <text:p text:style-name="common-al">Aanvrager: Liander N.V.</text:p>
            <text:p text:style-name="common-al">Zaaknummer: OD2026-0043330</text:p>
            <text:p text:style-name="common-al">DSO nummer: 2026070600743</text:p>
            <text:p text:style-name="common-al">Ontvangstdatum melding: 06-07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43330%22,%22aggs%22:%7B%22odnzkg_zaak_nummer%22:%7B%22key%22:%22odnzkg_zaak_nummer%22,%22field%22:%22odnzkg.zaak.nummer.keyword%22,%22fields%22:[],%22type%22:%22keyword%22,%22data%22:[%22OD2026-0043330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5992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2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2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3330</meta:user-defined>
    <meta:user-defined meta:name="DCTERMS.abstract">plaatsen gasmeet-regelstation | Bornholm 50A Hoofddor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errichten milieubelastende activiteit - Bornholm 50A, Hoofddorp - Plaatsen installatie voor behandelen, regelen en meten aardgas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24</meta:user-defined>
    <meta:user-defined meta:name="OVERHEIDop.GmbID/DC.identifier">gmb-2026-359924</meta:user-defined>
    <meta:user-defined meta:name="OVERHEIDop.versieInformatie"/>
  </office:meta>
</office:document-meta>
</file>