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plaatsen van een dakopbouw, Colijnlaan 6 8262WM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</text:span>16 juli 2026</text:p>
            <text:p text:style-name="common-al">
            <text:span text:style-name="nadrukvet">Locatie:</text:span> Colijnlaan 6 8262WM Kampen</text:p>
            <text:p text:style-name="common-al">
            <text:span text:style-name="nadrukvet">Zaakomschrijving:</text:span> het plaatsen van een dakopbouw</text:p>
            <text:p text:style-name="common-al">
            <text:span text:style-name="nadrukvet">Zaaknummer:</text:span> 41840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  <text:list-item text:style-override="id1-3-2-1-1-6-4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besloten de aanvraag buiten behandeling te stellen</text:span>
          </text:p>
            <text:p text:style-name="common-al">Burgemeester en wethouders van Kampen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www.kampen.nl/contact-en-openingstijden" xlink:type="simple">www.kampen.nl/contact-en-openingstijden</text:a> of bel naar 14 038. Wilt u hierbij het zaaknummer 418402026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4184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5992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2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2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Kampen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166ESUITE418402026</meta:user-defined>
    <meta:user-defined meta:name="DCTERMS.abstract">het plaatsen van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uiten behandeling stellen van aanvraag omgevingsvergunning, het plaatsen van een dakopbouw, Colijnlaan 6 8262WM Kamp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923</meta:user-defined>
    <meta:user-defined meta:name="OVERHEIDop.GmbID/DC.identifier">gmb-2026-359923</meta:user-defined>
    <meta:user-defined meta:name="OVERHEIDop.versieInformatie"/>
  </office:meta>
</office:document-meta>
</file>