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ogstdag “Beleef Beerze”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organiseren van Oogstdag “Beleef Beerze” op 6 augustus 2026 van 11.00 tot 17.00 uur aan de Marsdijk 8 in Beerze. Verzonden op 23 juli 2026.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5992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2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Oogstdag “Beleef Beerze”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20</meta:user-defined>
    <meta:user-defined meta:name="OVERHEIDop.GmbID/DC.identifier">gmb-2026-359920</meta:user-defined>
    <meta:user-defined meta:name="OVERHEIDop.versieInformatie"/>
  </office:meta>
</office:document-meta>
</file>