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evenementenvergunning - DJ bij de Schup - tijdens thuiswedstrijden NEC seizoen 26-27 -  Stadionplein 1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27-07-2026</text:p>
            <text:p text:style-name="common-al">
            <text:span text:style-name="nadrukvet">Omschrijving: </text:span>Evenementenvergunning (Stadionplein 1 6532 AJ  Nijmegen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079758</text:p>
            <text:p text:style-name="common-al">
            <text:span text:style-name="nadrukvet">Product: </text:span>Evenementenvergunning</text:p>
            <text:p text:style-name="common-al">
            <text:span text:style-name="nadrukvet">Ontvangst: </text:span>19-06-2026</text:p>
            <text:p text:style-name="common-al">
            <text:span text:style-name="nadrukvet">Definitieve beschikking verzonden: </text:span>23-07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03-09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23 juli 2026 tot en met 03 septem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079758/24aaa9d7-49d6-4523-b7e7-8f946cf184b2.pdf" xlink:type="simple">https://besluitenapv.nijmegen.nl/ZD2600079758/24aaa9d7-49d6-4523-b7e7-8f946cf184b2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59915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915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915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evenementenvergunning - DJ bij de Schup - tijdens thuiswedstrijden NEC seizoen 26-27 -  Stadionplein 1 te Nijmegen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915</meta:user-defined>
    <meta:user-defined meta:name="OVERHEIDop.GmbID/DC.identifier">gmb-2026-359915</meta:user-defined>
    <meta:user-defined meta:name="OVERHEIDop.versieInformatie"/>
  </office:meta>
</office:document-meta>
</file>