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ooien van een vitaal slechte linde, op kruising Badlaan, Zonneweide, Surhuis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ooien van een vitaal slechte linde, op kruising Badlaan, Zonneweide, Surhuisterveen </text:p>
            <text:p text:style-name="common-al">Zaaknummer: Z2026-001140</text:p>
            <text:p text:style-name="common-al">Zaakadres: op kruising Badlaan, Zonneweide, Surhuisterveen</text:p>
            <text:p text:style-name="common-al">Omschrijving: het rooien van een vitaal slechte linde</text:p>
            <text:p text:style-name="last-al">Datum ontvangst: 23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5989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9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9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1140</meta:user-defined>
    <meta:user-defined meta:name="DCTERMS.abstract">het rooien van een vitaal slechte lin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ooien van een vitaal slechte linde, op kruising Badlaan, Zonneweide, Surhuister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898</meta:user-defined>
    <meta:user-defined meta:name="OVERHEIDop.GmbID/DC.identifier">gmb-2026-359898</meta:user-defined>
    <meta:user-defined meta:name="OVERHEIDop.versieInformatie"/>
  </office:meta>
</office:document-meta>
</file>