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Slangenkuil op het parkeerterrein aan de Ynduksjewei 4 in Leeuwarden (APV-2026-03882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Slangenkuil op het<text:span text:style-name="nadrukvet"/>parkeerterrein aan de Ynduksjewei 4 in Leeuwarden. Het evenement is op 17 t/m 20 en 25 t/m 28 september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23 juli 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5989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9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9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evenementenvergunning</meta:user-defined>
    <meta:user-defined meta:name="OVERHEIDop.referentienummer">APV-2026-038820</meta:user-defined>
    <dc:language>nl</dc:language>
    <meta:user-defined meta:name="OVERHEIDop.locatietype/OVERHEIDop.gebiedsmarkering">Vlak</meta:user-defined>
    <meta:user-defined meta:name="DC.title">Verleende geluidsontheffing evenement voor Slangenkuil op het parkeerterrein aan de Ynduksjewei 4 in Leeuwarden (APV-2026-038820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894</meta:user-defined>
    <meta:user-defined meta:name="OVERHEIDop.GmbID/DC.identifier">gmb-2026-359894</meta:user-defined>
    <meta:user-defined meta:name="OVERHEIDop.versieInformatie"/>
  </office:meta>
</office:document-meta>
</file>