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Boekhorststraat 94, 2512 CT 's-Gravenhage, Boekhorststraat 100, 2512 CT 's-Gravenhage, Boekhorststraat 86, 2512 C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inkels Boekhorststraat 86, 94 en 100 door het vervangen van de winkelpuien en de portiekentrees van de woningen</text:p>
            <text:p text:style-name="common-al"/>
            <text:p text:style-name="common-al">Ons kenmerk: VTH2026-59593</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Boekhorststraat 94, 2512 CT 's-Gravenhage, Boekhorststraat 100, 2512 CT 's-Gravenhage, Boekhorststraat 86, 2512 CT 's-Gravenhage</text:p>
            <text:p text:style-name="common-al">
            
          </text:p>
            <text:p text:style-name="common-al">
            <text:span text:style-name="nadrukvet">
              <text:span text:style-name="nadrukcur">Datum bekendmaking besluit:</text:span>
            </text:span>
          </text:p>
            <text:p text:style-name="common-al">23-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5986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6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6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9593</meta:user-defined>
    <meta:user-defined meta:name="DCTERMS.abstract">het veranderen van de winkels Boekhorststraat 86, 94 en 100 door het vervangen van de winkelpuien en de portiekentrees van de woning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 Beschikking Verleend, Boekhorststraat 94, 2512 CT 's-Gravenhage, Boekhorststraat 100, 2512 CT 's-Gravenhage, Boekhorststraat 86, 2512 CT 's-Gravenhage</meta:user-defined>
    <meta:user-defined meta:name="OVERHEIDop.datumEindeReactietermijn">2026-09-03</meta:user-defined>
    <meta:user-defined meta:name="OVERHEIDop.terinzageleggingBG">https://www.digitale-inzage.nl/Den%20Haag/dossier/twKLtet4aEOxd-cIpplgWg</meta:user-defined>
    <meta:user-defined meta:name="DCTERMS.W3CDTF/DCTERMS.available">2026-07-27</meta:user-defined>
    <meta:user-defined meta:name="DCTERMS.W3CDTF/OVERHEIDop.jaargang">2026</meta:user-defined>
    <meta:user-defined meta:name="OVERHEIDop.publicationIssue">359861</meta:user-defined>
    <meta:user-defined meta:name="OVERHEIDop.GmbID/DC.identifier">gmb-2026-359861</meta:user-defined>
    <meta:user-defined meta:name="OVERHEIDop.versieInformatie"/>
  </office:meta>
</office:document-meta>
</file>