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marckhof 12-1 1098T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creëren van een muurdoorbraak</text:p>
            <text:p text:style-name="common-al">Zaakadres: Lamarckhof 12-1 1098TK Amsterdam</text:p>
            <text:p text:style-name="common-al">Datum ontvangst: 29-06-2026</text:p>
            <text:p text:style-name="common-al">Zaaknummer: Z2026-028474</text:p>
            <text:p text:style-name="common-al">DSO-nummer: 20260629014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986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6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474</meta:user-defined>
    <meta:user-defined meta:name="DCTERMS.abstract">creëren van een muurdoorbra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amarckhof 12-1 1098TK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860</meta:user-defined>
    <meta:user-defined meta:name="OVERHEIDop.GmbID/DC.identifier">gmb-2026-359860</meta:user-defined>
    <meta:user-defined meta:name="OVERHEIDop.versieInformatie"/>
  </office:meta>
</office:document-meta>
</file>